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7c7190fe6abe1f8c9e3a6748648d21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raspi-vc"/>= Video capture and encoding on the Raspberry pi</text:p>
      <text:p text:style-name="Text_20_body">This page is currently a research collection and commands might not work</text:p>
      <text:p text:style-name="Text_20_body"><draw:frame draw:style-name="mediaright" draw:name="0" text:anchor-type="paragraph" draw:z-index="0" svg:width="10.583333333333cm" svg:height="14.111111111111cm"><draw:image xlink:href="Pictures/e77c7190fe6abe1f8c9e3a6748648d21.jpeg" xlink:type="simple" xlink:show="embed" xlink:actuate="onLoad"/></draw:frame></text:p>
      <text:list text:style-name="List_20_1" text:continue-numbering="false">
        <text:list-item>
          <text:p text:style-name="List_20_1_Content_First"><text:a xlink:type="simple" xlink:href="https://www.raspberrypi.org/documentation/raspbian/applications/camera.md" text:style-name="Internet_20_link" text:visited-style-name="Visited_20_Internet_20_Link">https://www.raspberrypi.org/documentation/raspbian/applications/camera.md</text:a></text:p>
        </text:list-item>
        <text:list-item>
          <text:p text:style-name="List_20_1_Content"><text:a xlink:type="simple" xlink:href="https://github.com/thaytan/gst-rpicamsrc" text:style-name="Internet_20_link" text:visited-style-name="Visited_20_Internet_20_Link">https://github.com/thaytan/gst-rpicamsrc</text:a></text:p>
        </text:list-item>
        <text:list-item>
          <text:p text:style-name="List_20_1_Content"><text:a xlink:type="simple" xlink:href="https://github.com/waveform80/picamera" text:style-name="Internet_20_link" text:visited-style-name="Visited_20_Internet_20_Link">https://github.com/waveform80/picamera</text:a></text:p>
        </text:list-item>
        <text:list-item>
          <text:p text:style-name="List_20_1_Content_Last"><text:a xlink:type="simple" xlink:href="https://stamm-wilbrandt.de/en/Raspberry_camera.html" text:style-name="Internet_20_link" text:visited-style-name="Visited_20_Internet_20_Link">https://stamm-wilbrandt.de/en/Raspberry_camera.html</text:a></text:p>
        </text:list-item>
      </text:list>
      <text:p text:style-name="Text_20_body">=== gstreamer pipe gen srt mit kaputtem alsasrc-audio vom usb:</text:p>
      <text:p text:style-name="Text_20_body">gst-launch-1.0 rpicamsrc inline-headers=true annotation-mode=date+time+frame-number+black-background brightness=60 preview=1 awb-mode=1 bitrate=10000000 exposure-mode=fixedfps sensor-mode=1 keyframe-interval=25 ! 'video/x-h264, width=1920, height=1080, framerate=25/1, profile=high'  ! muxout. alsasrc device=hw:1,0 actual-latency-time=12000 buffer-time=200000  ! audioconvert ! avenc_aac ! aacparse ! muxout. mpegtsmux name=muxout ! queue  ! srtserversink uri='<text:a xlink:type="simple" xlink:href="srt://:8888/" text:style-name="Internet_20_link" text:visited-style-name="Visited_20_Internet_20_Link">srt://:8888/</text:a>'`</text:p>
      <text:p text:style-name="Text_20_body">=== funktionierendes audio mit ffmpeg und ner pipe in das srt-tool “srt-live-transmit”:</text:p>
      <text:p text:style-name="Text_20_body">ffmpeg -analyzeduration 500000  -probesize 100000 -thread_queue_size 512 -f v4l2 -input_format h264 -video_size 1920×1080 -framerate 30 -i /dev/video0 -thread_queue_size 512 -f alsa -sample_rate 44100 -ac 2 -i hw:1 -map 0:0 -map 1:0 -bufsize 0 -af 'adelay=520|520,volume=0dB' -vcodec copy -acodec aac -f mpegts - | srt-live-transmit -v file://con '<text:a xlink:type="simple" xlink:href="srt://:8888&amp;delay=80" text:style-name="Internet_20_link" text:visited-style-name="Visited_20_Internet_20_Link">srt://:8888&amp;delay=80</text:a>' -c 1316</text:p>
      <text:p text:style-name="Text_20_body">ggf vorher im v4l2 codec parameter setzen:</text:p>
      <text:p text:style-name="Text_20_body">v4l2-ctl -c video_bitrate=4000000
v4l2-ctl -c h264_i_frame_period=25</text:p>
      <text:p text:style-name="Text_20_body">=== rtmp stream from pi cam
raspivid -fps 25 -h 1080 -w 1920 -n -t 0 -g 5 -b 5000000 -stm -o - | gst-launch-1.0 -v fdsrc ! h264parse !  flvmux ! rtmpsink location='<text:a xlink:type="simple" xlink:href="rtmp://changeme/stream/bla" text:style-name="Internet_20_link" text:visited-style-name="Visited_20_Internet_20_Link">rtmp://changeme/stream/bla</text:a> live=1'</text:p>
      <text:p text:style-name="Text_20_body">=== RTP stream sink and source</text:p>
      <text:p text:style-name="Text_20_body">raspivid -fps 25 -h 1080 -w 1920 -n -t 0 -b 5000000 -o - | gst-launch-1.0 -v fdsrc ! h264parse ! rtph264pay config-interval=1 ! gdppay ! tcpserversink host=10.23.42.145 port=5000</text:p>
      <text:p text:style-name="Text_20_body">gst-launch-1.0 -v tcpclientsrc host=10.23.42.145 port=5000 ! gdpdepay ! rtph264depay ! decodebin !  autovideosink sync=false</text:p>
      <text:p text:style-name="Text_20_body">== Capture from UVC capture device and stream rtmp</text:p>
      <text:p text:style-name="Text_20_body">=== video4linux
gst-launch-1.0  v4l2src device=/dev/video0 do-timestamp=true ! videoscale !  videorate  ! videoconvert ! video/x-raw,width=1920,height=1080,framerate=25/1  ! omxh264enc control-rate=variable target-bitrate=5000000  !  h264parse ! flvmux ! rtmpsink location='rtmp://&lt;host&gt;/stream/picam live=1'</text:p>
      <text:p text:style-name="Text_20_body">=== raspivid wrapper
gst-launch-1.0 rpicamsrc bitrate=5000000  do-timestamp=true ! h264parse ! flvmux ! rtmpsink location='rtmp://&lt;host&gt;/stream/picam'</text:p>
      <text:p text:style-name="Text_20_body">== read encoded video</text:p>
      <text:p text:style-name="Text_20_body">=== read encoded video with ffmpeg from the cam
ffmpeg -f video4linux2 -input_format h264 -video_size 1920×1080 -framerate 30 -i /dev/video0 -vcodec copy -an test.h264</text:p>
      <text:p text:style-name="Text_20_body">=== read encoded video with gst and provide output via srt server
gst-launch-1.0 rpicamsrc bitrate=8000000 ! video/x-h264, framerate=25/1, profile=high ! h264parse config-interval=1 !  mpegtsmux ! queue ! srtserversink uri=<text:a xlink:type="simple" xlink:href="srt://:10000/" text:style-name="Internet_20_link" text:visited-style-name="Visited_20_Internet_20_Link">srt://:10000/</text:a></text:p>
      <text:p text:style-name="Text_20_body">== FFMPEG with SRT support on ubuntu 20.04</text:p>
      <text:p text:style-name="Preformatted_20_Text">sudo apt build-dep ffmpeg libsrt-dev<text:line-break/>git clone https://github.com/FFmpeg/FFmpeg.git <text:line-break/><text:line-break/>./configure --prefix=/usr --extra-version=1ubuntu1 --toolchain=hardened --libdir=/usr/lib/x86_64-linux-gnu --incdir=/usr/include/x86_64-linux-gnu --arch=amd64 --enable-gpl --disable-stripping --enable-avresample --disable-filter=resample --enable-gnutls --enable-ladspa --enable-libaom --enable-libass --enable-libbluray --enable-libbs2b --enable-libcaca --enable-libcdio --enable-libcodec2 --enable-libflite --enable-libfontconfig --enable-libfreetype --enable-libfribidi --enable-libgme --enable-libgsm --enable-libjack --enable-libmp3lame --enable-libmysofa --enable-libopenjpeg --enable-libopenmpt --enable-libopus --enable-libpulse --enable-librsvg --enable-librubberband --enable-libshine --enable-libsnappy --enable-libsoxr --enable-libspeex --enable-libssh --enable-libtheora --enable-libtwolame --enable-libvidstab --enable-libvorbis --enable-libvpx --enable-libwavpack --enable-libwebp --enable-libx265 --enable-libxml2 --enable-libxvid --enable-libzmq --enable-libzvbi --enable-lv2 --enable-omx --enable-openal --enable-opencl --enable-opengl --enable-sdl2 --enable-libdc1394 --enable-libdrm --enable-libiec61883 --enable-nvenc --enable-chromaprint --enable-frei0r --enable-libx264 --enable-shared --enable-libsrt --disable-avi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39:46</meta:creation-date>
    <dc:creator>Generated</dc:creator>
    <dc:date>2026-09-17T13::39:46</dc:date>
    <dc:language>en-US</dc:language>
    <meta:editing-cycles>1</meta:editing-cycles>
    <meta:editing-duration>PT0S</meta:editing-duration>
    <dc:title>hardware:raspi-vc</dc:title>
  </office:meta>
</office:document-meta>
</file>