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055fd6b415a642f87abdf579b48820.jpg"/>
  <manifest:file-entry manifest:media-type="image/jpeg" manifest:full-path="Pictures/3a5a8950f9427cb83d1c9829722597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mobile_broadcast"/><text:bookmark-start text:name="__RefHeading___mobile_broadcasting_setup_1"/><text:bookmark-start text:name="mobile_broadcasting_setup"/>Mobile Broadcasting Setup<text:bookmark-end text:name="__RefHeading___mobile_broadcasting_setup_1"/><text:bookmark-end text:name="mobile_broadcasting_setup"/></text:h>
      <text:p text:style-name="Text_20_body">Für Fälle, in denen eine Location keine oder keine ausreichende Internet-Anbindung hat, haben wir nun ein LTE-basiertes Setup, mit dem wir auf zwei Arten Internet-Zugang für ein oder mehrere Raum-Setups herstellen können: Entweder per USB-Stick direkt an der JVC-Kamera oder über den beiliegenden OpenWRT-Router.</text:p>
      <text:p text:style-name="Text_20_body">Der verwendete Vertrag ist ein Telekom Data Comfort Business S. Er enthält monatlich 2 GB, was für sporadische Nutzung reicht, aber nicht für Events. Um eine Flatrate zu buchen, muss unter <text:a xlink:type="simple" xlink:href="https://pass.telekom.de" text:style-name="Internet_20_link" text:visited-style-name="Visited_20_Internet_20_Link">https://pass.telekom.de</text:a> eine “Dayflat” erworben werden (9.95 Euro/24h). Das verbleibende Volumen bzw. die verbleibende Zeit für die DayFlat kann unter <text:a xlink:type="simple" xlink:href="https://pass.telekom.de" text:style-name="Internet_20_link" text:visited-style-name="Visited_20_Internet_20_Link">https://pass.telekom.de</text:a> eingesehen werden (nur während man über dieses Setup mit dem Internet verbunden ist).</text:p>
      <text:p text:style-name="Text_20_body">Das Setup liegt in einer Softshell:</text:p>
      <text:p text:style-name="Text_20_body"><draw:frame draw:style-name="media" draw:name="Das Case Legend" text:anchor-type="as-char" draw:z-index="0" svg:width="10.583333333333cm"><draw:text-box><text:p text:style-name="legendcenter"><draw:frame draw:style-name="media" draw:name="Das Case" text:anchor-type="as-char" draw:z-index="0" svg:width="10.583333333333cm" svg:height="14.111111111111cm"><draw:image xlink:href="Pictures/3a055fd6b415a642f87abdf579b48820.jpg" xlink:type="simple" xlink:show="embed" xlink:actuate="onLoad"/></draw:frame>Das Case</text:p></draw:text-box></draw:frame>
<draw:frame draw:style-name="media" draw:name="Innenleben Legend" text:anchor-type="as-char" draw:z-index="0" svg:width="10.583333333333cm"><draw:text-box><text:p text:style-name="legendcenter"><draw:frame draw:style-name="media" draw:name="Innenleben" text:anchor-type="as-char" draw:z-index="1" svg:width="10.583333333333cm" svg:height="14.111111111111cm"><draw:image xlink:href="Pictures/3a5a8950f9427cb83d1c982972259710.jpg" xlink:type="simple" xlink:show="embed" xlink:actuate="onLoad"/></draw:frame>Innenleben</text:p></draw:text-box></draw:frame></text:p>
      <text:h text:style-name="Heading_20_2" text:outline-level="2"><text:bookmark-start text:name="__RefHeading___lte_stick_an_jvc_kamera_2"/><text:bookmark-start text:name="lte_stick_an_jvc_kamera"/>LTE Stick an JVC Kamera<text:bookmark-end text:name="__RefHeading___lte_stick_an_jvc_kamera_2"/><text:bookmark-end text:name="lte_stick_an_jvc_kamera"/></text:h>
      <text:list text:style-name="List_20_1" text:continue-numbering="false">
        <text:list-item>
          <text:p text:style-name="List_20_1_Content_First">LTE Stick in Kamera USB-Port einstecken</text:p>
        </text:list-item>
        <text:list-item>
          <text:p text:style-name="List_20_1_Content">Cam einschalten</text:p>
        </text:list-item>
        <text:list-item>
          <text:p text:style-name="List_20_1_Content">Im Display wird rechts oben ein Netzwerk-Symbol angezeigt</text:p>
        </text:list-item>
        <text:list-item>
          <text:p text:style-name="List_20_1_Content_Last">Sobald das Symbol von gelb nach weiß wechselt, kann das Streaming gestartet werden (ca. 42 Sekunden nach Einschalten der CAM)</text:p>
        </text:list-item>
      </text:list>
      <text:h text:style-name="Heading_20_3" text:outline-level="3"><text:bookmark-start text:name="__RefHeading___lte_stick_an_openwrt_router_3"/><text:bookmark-start text:name="lte_stick_an_openwrt_router"/>LTE Stick an OpenWRT Router<text:bookmark-end text:name="__RefHeading___lte_stick_an_openwrt_router_3"/><text:bookmark-end text:name="lte_stick_an_openwrt_router"/></text:h>
      <text:list text:style-name="List_20_1" text:continue-numbering="false">
        <text:list-item>
          <text:p text:style-name="List_20_1_Content_First">LTE-Stick in NEXX Router stecken (Port ist markiert)</text:p>
        </text:list-item>
        <text:list-item>
          <text:p text:style-name="List_20_1_Content">Ethernet-Kabel in “LAN” Port stecken</text:p>
        </text:list-item>
        <text:list-item>
          <text:p text:style-name="List_20_1_Content">Anderes Ende des Ethernet-Kabels in USB-Ethernet-Stick stecken</text:p>
        </text:list-item>
        <text:list-item>
          <text:p text:style-name="List_20_1_Content">USB-Ethernet-Stick in USB-Port der Cam stecken</text:p>
        </text:list-item>
        <text:list-item>
          <text:p text:style-name="List_20_1_Content_Last">Empfang kann über die 192.168.8.1 geprüft werd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29:40</meta:creation-date>
    <dc:creator>Generated</dc:creator>
    <dc:date>2026-08-17T23::29:40</dc:date>
    <dc:language>en-US</dc:language>
    <meta:editing-cycles>1</meta:editing-cycles>
    <meta:editing-duration>PT0S</meta:editing-duration>
    <dc:title>hardware:mobile_broadcast</dc:title>
  </office:meta>
</office:document-meta>
</file>