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mini_converter_updowncross_hd"/>= Mini Converter UpDownCross HD</text:p>
      <text:list text:style-name="List_20_1" text:continue-numbering="false">
        <text:list-item>
          <text:p text:style-name="List_20_1_Content_First"><text:a xlink:type="simple" xlink:href="https://www.blackmagicdesign.com/products/miniconverters/techspecs/W-CONM-28" text:style-name="Internet_20_link" text:visited-style-name="Visited_20_Internet_20_Link">https://www.blackmagicdesign.com/products/miniconverters/techspecs/W-CONM-28</text:a></text:p>
        </text:list-item>
        <text:list-item>
          <text:p text:style-name="List_20_1_Content_Last">Connections</text:p>
        </text:list-item>
      </text:list>
      <text:p text:style-name="Text_20_body">** SDI Video Inputs
*** 1 x SD, HD or 3G‑SDI Video Input and 1 x External Reference Input.
** HDMI Video Input
*** 1 x HDMI type A connector.
** SDI Video Outputs
*** 1 x loop out and 2 x outputs
** HDMI Video Output
*** HDMI type A out. Output supports EDID of the monitor.</text:p>
      <text:list text:style-name="List_20_1" text:continue-numbering="false">
        <text:list-item>
          <text:p text:style-name="LastListParagraph_List_20_1_Content_First">SDI Rates</text:p>
        </text:list-item>
      </text:list>
      <text:p text:style-name="Text_20_body">** 270Mb, 1.5G, 3G.</text:p>
      <text:list text:style-name="List_20_1" text:continue-numbering="false">
        <text:list-item>
          <text:p text:style-name="LastListParagraph_List_20_1_Content_First">Reference Input</text:p>
        </text:list-item>
      </text:list>
      <text:p text:style-name="Text_20_body">** Black burst and Tri‑Sync for SD &amp; HD.</text:p>
      <text:list text:style-name="List_20_1" text:continue-numbering="false">
        <text:list-item>
          <text:p text:style-name="LastListParagraph_List_20_1_Content_First">Multi Rate Support</text:p>
        </text:list-item>
      </text:list>
      <text:p text:style-name="Text_20_body">** Auto detection of HD or standard definition SDI inputs.
*Reclocking Yes</text:p>
      <text:p text:style-name="Text_20_body">Standards
SD Video Standards
525i59.94 NTSC, 625i50 PAL</text:p>
      <text:p text:style-name="Text_20_body">HD Video Standards
720p50, 720p59.94, 720p60, 1080p23.98, 1080p24, 1080p25, 1080p29.97, 1080p30, 1080p50, 1080p59.94, 1080p60, 1080PsF23.98, 1080PsF24, 1080PsF25, 1080PsF29.97, 1080PsF30, 1080i50, 1080i59.94, 1080i60</text:p>
      <text:p text:style-name="Text_20_body">HDMI Input Video Standards
720p50, 720p59.94, 720p60, 1080p23.98, 1080p24, 1080p25, 1080p29.97, 1080p30, 1080p50, 1080p59.94, 1080p60, 1080i50, 1080i59.94, 1080i60</text:p>
      <text:p text:style-name="Text_20_body">SDI Compliance
SMPTE 259M, SMPTE 292M, SMPTE 296M, SMPTE 424M‑B, ITU‑R BT.656 and ITU‑R BT.601.</text:p>
      <text:p text:style-name="Text_20_body">SDI Metadata Support
Timecode and closed captioning.</text:p>
      <text:p text:style-name="Text_20_body">SDI Video Rates
SDI video connections are switchable between standard definition and high definition.</text:p>
      <text:p text:style-name="Text_20_body">SDI Video Sampling
4:2:2</text:p>
      <text:p text:style-name="Text_20_body">SDI Audio Sampling
Television standard sample rate of 48 kHz and 24 bit.</text:p>
      <text:p text:style-name="Text_20_body">SDI Color Precision
4:2:2</text:p>
      <text:p text:style-name="Text_20_body">SDI Color Space
YUV</text:p>
      <text:p text:style-name="Text_20_body">SDI Auto Switching
Automatically detects SD, HD or 3G‑SDI.</text:p>
      <text:p text:style-name="Text_20_body">Format Conversion
Video Conversion
Convert any SD and HD input to “720p50, 720p59.94, 720p60, 1080p23.98, 1080p24, 1080p25, 1080p29.97, 1080p30, 1080p50, 1080p59.94, 1080p60, 1080i50, 1080i59.94, 1080i60”</text:p>
      <text:p text:style-name="Text_20_body">Computer Scaling
Scale DVI resolutions 640×480, 800×600, 1024×768 to 525i59.94, 625i50,720p50, 720p59.94, 720p60 1080p23.98, 1080p24, 1080p25, 1080p29.97, 1080p30, 1080p50, 1080p59.94, 1080p60 1080i50, 1080i59.94, 1080i6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7::18:08</meta:creation-date>
    <dc:creator>Generated</dc:creator>
    <dc:date>2026-08-15T17::18:08</dc:date>
    <dc:language>en-US</dc:language>
    <meta:editing-cycles>1</meta:editing-cycles>
    <meta:editing-duration>PT0S</meta:editing-duration>
    <dc:title>hardware:mini_converter_updowncross_hd</dc:title>
  </office:meta>
</office:document-meta>
</file>