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8dbdbc62f30d8207c0ce684c3929e2b.jpg"/>
  <manifest:file-entry manifest:media-type="image/jpeg" manifest:full-path="Pictures/80c7a002807581c679c6c35a9ec5abb5.jpg"/>
  <manifest:file-entry manifest:media-type="image/jpeg" manifest:full-path="Pictures/81784507eab05e08435703f72eb12986.jpg"/>
  <manifest:file-entry manifest:media-type="image/png" manifest:full-path="Pictures/566c15d8f0cd5570f0190d995ed16bdd.png"/>
  <manifest:file-entry manifest:media-type="image/png" manifest:full-path="Pictures/fb2760151f64c47fe84ca6538f758e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ardware:hdcaptureusb"/>= HD Capture USB</text:p>
      <text:list text:style-name="List_20_1" text:continue-numbering="false">
        <text:list-item>
          <text:p text:style-name="List_20_1_Content_First">Very cheap ~10€</text:p>
        </text:list-item>
        <text:list-item>
          <text:p text:style-name="List_20_1_Content">Seems to be HDMI ⇒ Composit ⇒ analog video grabber in one device</text:p>
        </text:list-item>
        <text:list-item>
          <text:p text:style-name="List_20_1_Content">720×576 is probably the internal resolution video is always 4:3ish</text:p>
        </text:list-item>
        <text:list-item>
          <text:p text:style-name="List_20_1_Content">Linux Supported</text:p>
        </text:list-item>
        <text:list-item>
          <text:p text:style-name="List_20_1_Content_Last">poor video quality maybe usable for slides</text:p>
        </text:list-item>
      </text:list>
      <text:p text:style-name="Text_20_body">== dmesg / lsusb</text:p>
      <text:p text:style-name="Preformatted_20_Text">[<text:s text:c="3"/>58.429473] usb 1-1.2: new high-speed USB device number 4 using ehci-pci<text:line-break/>[<text:s text:c="3"/>58.541382] usb 1-1.2: config 1 interface 0 altsetting 1 bulk endpoint 0x83 has invalid maxpacket 256<text:line-break/>[<text:s text:c="3"/>58.544818] usb 1-1.2: New USB device found, idVendor=1b71, idProduct=3002<text:line-break/>[<text:s text:c="3"/>58.544825] usb 1-1.2: New USB device strings: Mfr=3, Product=4, SerialNumber=2<text:line-break/>[<text:s text:c="3"/>58.544828] usb 1-1.2: Product: usbtv007<text:line-break/>[<text:s text:c="3"/>58.544831] usb 1-1.2: Manufacturer: fushicai<text:line-break/>[<text:s text:c="3"/>58.544834] usb 1-1.2: SerialNumber: 300000000002<text:line-break/>[<text:s text:c="3"/>58.575954] usbtv 1-1.2:1.0: Fushicai USBTV007 Audio-Video Grabber<text:line-break/>[<text:s text:c="3"/>58.575991] usbcore: registered new interface driver usbtv<text:line-break/></text:p>
      <text:p text:style-name="Preformatted_20_Text">Bus 001 Device 005: ID 1b71:3002 Fushicai USBTV007 Video Grabber [EasyCAP]</text:p>
      <text:p text:style-name="Text_20_body">== Pictures
<draw:frame draw:style-name="media" draw:name="0" text:anchor-type="as-char" draw:z-index="0" svg:width="10.583333333333cm" svg:height="7.0555555555556cm"><draw:image xlink:href="Pictures/88dbdbc62f30d8207c0ce684c3929e2b.jpg" xlink:type="simple" xlink:show="embed" xlink:actuate="onLoad"/></draw:frame><draw:frame draw:style-name="media" draw:name="1" text:anchor-type="as-char" draw:z-index="1" svg:width="10.583333333333cm" svg:height="7.0555555555556cm"><draw:image xlink:href="Pictures/80c7a002807581c679c6c35a9ec5abb5.jpg" xlink:type="simple" xlink:show="embed" xlink:actuate="onLoad"/></draw:frame><draw:frame draw:style-name="media" draw:name="2" text:anchor-type="as-char" draw:z-index="2" svg:width="10.583333333333cm" svg:height="7.0555555555556cm"><draw:image xlink:href="Pictures/81784507eab05e08435703f72eb12986.jpg" xlink:type="simple" xlink:show="embed" xlink:actuate="onLoad"/></draw:frame></text:p>
      <text:p text:style-name="Text_20_body">On the device we received all markings on the ICs where sanded down.
== Capture Quality</text:p>
      <text:p text:style-name="Text_20_body"><draw:frame draw:style-name="media" draw:name="3" text:anchor-type="as-char" draw:z-index="3" svg:width="10.583333333333cm" svg:height="8.4666666666667cm"><draw:image xlink:href="Pictures/566c15d8f0cd5570f0190d995ed16bdd.png" xlink:type="simple" xlink:show="embed" xlink:actuate="onLoad"/></draw:frame>
<draw:frame draw:style-name="media" draw:name="4" text:anchor-type="as-char" draw:z-index="4" svg:width="10.583333333333cm" svg:height="7.9375cm"><draw:image xlink:href="Pictures/fb2760151f64c47fe84ca6538f758e0e.png" xlink:type="simple" xlink:show="embed" xlink:actuate="onLoad"/></draw:frame></text:p>
      <text:p text:style-name="Text_20_body">Marvelous HD capture with brilliant color quality provided by this neat device vs the boring source material</text:p>
      <text:p text:style-name="Text_20_body">Resolution was manually set to 720×576 for best capture qualit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44:40</meta:creation-date>
    <dc:creator>Generated</dc:creator>
    <dc:date>2026-08-12T18::44:40</dc:date>
    <dc:language>en-US</dc:language>
    <meta:editing-cycles>1</meta:editing-cycles>
    <meta:editing-duration>PT0S</meta:editing-duration>
    <dc:title>hardware:hdcaptureusb</dc:title>
  </office:meta>
</office:document-meta>
</file>