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be97a5209271f8ef47bc43004048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event-usa"/><text:bookmark-start text:name="__RefHeading___usa_server_-_usa.lan.c3voc.de_1"/><text:bookmark-start text:name="usa_server_-_usa.lan.c3voc.de"/>USA Server - usa.lan.c3voc.de<text:bookmark-end text:name="__RefHeading___usa_server_-_usa.lan.c3voc.de_1"/><text:bookmark-end text:name="usa_server_-_usa.lan.c3voc.de"/></text:h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p text:style-name="Text_20_body"><draw:frame draw:style-name="mediaright" draw:name="0" text:anchor-type="paragraph" draw:z-index="0" svg:width="10.583333333333cm" svg:height="7.0486653645833cm"><draw:image xlink:href="Pictures/a1be97a5209271f8ef47bc43004048c3.png" xlink:type="simple" xlink:show="embed" xlink:actuate="onLoad"/></draw:frame>
Thomas Krenn - 1HE Intel Single-CPU SC813M(R) Server</text:p>
      <text:list text:style-name="List_20_1" text:continue-numbering="false">
        <text:list-item>
          <text:p text:style-name="List_20_1_Content_First">Chassis: <text:a xlink:type="simple" xlink:href="https://c3voc.de/wiki/hardware:sc813m.pdf" text:style-name="Internet_20_link" text:visited-style-name="Visited_20_Internet_20_Link">SC813MTQ-R400CB</text:a></text:p>
        </text:list-item>
        <text:list-item>
          <text:p text:style-name="List_20_1_Content">Intel Xeon 4-Core E3-1265L V2 @ 2.50GHz</text:p>
        </text:list-item>
        <text:list-item>
          <text:p text:style-name="List_20_1_Content">Supermicro Mainboard <text:a xlink:type="simple" xlink:href="https://c3voc.de/wiki/hardware:manual_supermicro_mainboard_x9scm-f.pdf" text:style-name="Internet_20_link" text:visited-style-name="Visited_20_Internet_20_Link">X9SCM-F</text:a></text:p>
        </text:list-item>
        <text:list-item>
          <text:p text:style-name="List_20_1_Content">32 GB ECC DDR3 1600 RAM 2 Rank ATP (4x 8192 MB)</text:p>
        </text:list-item>
        <text:list-item>
          <text:p text:style-name="List_20_1_Content">2x 2000 GB SATA III WD Raid Edition 3,5“ 7.2k - WD2000FYYZ</text:p>
        </text:list-item>
        <text:list-item>
          <text:p text:style-name="List_20_1_Content">2x 6Gbit/s + 4x 3Gbit/s SATA-Ports - kein HW Raid</text:p>
        </text:list-item>
        <text:list-item>
          <text:p text:style-name="List_20_1_Content">2x 1Gbit Intel NICs</text:p>
        </text:list-item>
        <text:list-item>
          <text:p text:style-name="List_20_1_Content">KVM over LAN, IPMI 2.0</text:p>
        </text:list-item>
        <text:list-item>
          <text:p text:style-name="List_20_1_Content">2x 400 Watt energiesparendes, redundantes Netzteil</text:p>
        </text:list-item>
        <text:list-item>
          <text:p text:style-name="List_20_1_Content_Last">10GE NIC (2x XFP!!1!) - <text:a xlink:type="simple" xlink:href="https://c3voc.de/wiki/hardware:s320e_product_brief_090630.pdf" text:style-name="Internet_20_link" text:visited-style-name="Visited_20_Internet_20_Link">Chelsio S320E-LP-C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38:16</meta:creation-date>
    <dc:creator>Generated</dc:creator>
    <dc:date>2026-08-12T07::38:16</dc:date>
    <dc:language>en-US</dc:language>
    <meta:editing-cycles>1</meta:editing-cycles>
    <meta:editing-duration>PT0S</meta:editing-duration>
    <dc:title>hardware:event-usa</dc:title>
  </office:meta>
</office:document-meta>
</file>