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df8d21a76c848c3c8a60ca5211833d.png"/>
  <manifest:file-entry manifest:media-type="image/jpeg" manifest:full-path="Pictures/b54fa0b2ef7015a6ee0735e0a9e4c9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event-storage"/><text:bookmark-start text:name="__RefHeading___storage_1"/><text:bookmark-start text:name="storage"/>Storage<text:bookmark-end text:name="__RefHeading___storage_1"/><text:bookmark-end text:name="storage"/></text:h>
      <text:p text:style-name="Text_20_body"><draw:frame draw:style-name="media" draw:name="0" text:anchor-type="as-char" draw:z-index="0" svg:width="5.2916666666667cm" style:rel-width="100%" svg:height="3.5243326822917cm" style:rel-height="scale"><draw:image xlink:href="Pictures/97df8d21a76c848c3c8a60ca5211833d.png" xlink:type="simple" xlink:show="embed" xlink:actuate="onLoad"/></draw:frame>
<draw:frame draw:style-name="media" draw:name="1" text:anchor-type="as-char" draw:z-index="1" svg:width="5.2916666666667cm" style:rel-width="100%" svg:height="7.0555555555556cm" style:rel-height="scale"><draw:image xlink:href="Pictures/b54fa0b2ef7015a6ee0735e0a9e4c9dc.jpg" xlink:type="simple" xlink:show="embed" xlink:actuate="onLoad"/></draw:frame></text:p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Thomas Krenn Intel Dual-CPU SC826 Server</text:p>
      <text:list text:style-name="List_20_1" text:continue-numbering="false">
        <text:list-item>
          <text:p text:style-name="List_20_1_Content_First">2HE, 19“, 89 mm (H), 437 mm (B), 648 mm (T) <text:a xlink:type="simple" xlink:href="https://c3voc.de/wiki/hardware:sc825.pdf" text:style-name="Internet_20_link" text:visited-style-name="Visited_20_Internet_20_Link">SC825TQ-R740LPB</text:a></text:p>
        </text:list-item>
        <text:list-item>
          <text:p text:style-name="List_20_1_Content">Supermicro <text:a xlink:type="simple" xlink:href="https://c3voc.de/wiki/hardware:manual_x9dr7_v1.0_20120724.pdf" text:style-name="Internet_20_link" text:visited-style-name="Visited_20_Internet_20_Link">X9DR7-LN4F</text:a></text:p>
        </text:list-item>
        <text:list-item>
          <text:p text:style-name="List_20_1_Content">128 GB ECC Registered DDR3 ATP (16x 8192 MB 1066MHz)</text:p>
        </text:list-item>
        <text:list-item>
          <text:p text:style-name="List_20_1_Content">2x Intel Xeon E5-2637 v2, 4x 3.5 GHz</text:p>
        </text:list-item>
        <text:list-item>
          <text:p text:style-name="List_20_1_Content">2x 240GB Intel SSD MLC 520</text:p>
        </text:list-item>
        <text:list-item>
          <text:p text:style-name="List_20_1_Content">7x 3000 GB SATA III WD Raid Edition 3.5“ 7.2k (WD3000FYYZ) → 13 TB nutzbarer Storage mit HW-RAID6 + Hot-Spare</text:p>
        </text:list-item>
        <text:list-item>
          <text:p text:style-name="List_20_1_Content"><text:a xlink:type="simple" xlink:href="https://c3voc.de/wiki/hardware:41450-04d_6gbs_mr_sas_usrgd.pdf" text:style-name="Internet_20_link" text:visited-style-name="Visited_20_Internet_20_Link">LSI 9271-8i</text:a> SAS2 8x intern mit BBU</text:p>
        </text:list-item>
        <text:list-item>
          <text:p text:style-name="List_20_1_Content">Intel I350 Quad Ethernet Controller</text:p>
        </text:list-item>
        <text:list-item>
          <text:p text:style-name="List_20_1_Content_Last"><text:a xlink:type="simple" xlink:href="https://c3voc.de/wiki/hardware:ethernet-x520-server-adapters-brief.pdf" text:style-name="Internet_20_link" text:visited-style-name="Visited_20_Internet_20_Link">Intel X520-DA2</text:a> (82599EB) Dual-Port 10 Gigabit Ethernet SFP+</text:p>
        </text:list-item>
      </text:list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  <text:list text:style-name="List_20_1" text:continue-numbering="false">
        <text:list-item>
          <text:p text:style-name="List_20_1_Content_First">Debian Stable (stretch)</text:p>
        </text:list-item>
        <text:list-item>
          <text:p text:style-name="List_20_1_Content"><text:a xlink:type="simple" xlink:href="https://c3voc.de/wiki/intern:megacli" text:style-name="Internet_20_link" text:visited-style-name="Visited_20_Internet_20_Link">megacli LSI RAID-Management tweaks</text:a></text:p>
        </text:list-item>
        <text:list-item>
          <text:p text:style-name="List_20_1_Content_Last"><text:span text:style-name="Strong_20_Emphasis">RAID-Controller Konfiguration</text:span> <text:a xlink:type="simple" xlink:href="https://c3voc.de/wiki/intern:konfigurationen:voc_storage_lsi_9271-8i_config_2014-01-14.conf" text:style-name="Internet_20_link" text:visited-style-name="Visited_20_Internet_20_Link">14.01.2014</text:a></text:p>
        </text:list-item>
      </text:list>
      <text:h text:style-name="Heading_20_2" text:outline-level="2"><text:bookmark-start text:name="__RefHeading___workflow_4"/><text:bookmark-start text:name="workflow"/>Workflow<text:bookmark-end text:name="__RefHeading___workflow_4"/><text:bookmark-end text:name="workflow"/></text:h>
      <text:h text:style-name="Heading_20_3" text:outline-level="3"><text:bookmark-start text:name="__RefHeading___rsync_5"/><text:bookmark-start text:name="rsync"/>rsync<text:bookmark-end text:name="__RefHeading___rsync_5"/><text:bookmark-end text:name="rsync"/></text:h>
      <text:p text:style-name="Text_20_body">Please run the following script as <text:span text:style-name="Source_20_Text">voc</text:span> user:</text:p>
      <text:p text:style-name="Preformatted_20_Text">Usage:<text:line-break/>/usr/local/bin/rsync-encoder ACRONYM ROOMS<text:line-break/>/usr/local/bin/rsync-encoder SHA2017 1,2,3</text:p>
      <text:p text:style-name="Text_20_body">The Script starts a screen session <text:span text:style-name="Source_20_Text">rsync-rooms</text:span> with tabs for each encoder. All data will be synced to <text:span text:style-name="Source_20_Text">/video/capture/$acronym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28:54</meta:creation-date>
    <dc:creator>Generated</dc:creator>
    <dc:date>2026-09-10T08::28:54</dc:date>
    <dc:language>en-US</dc:language>
    <meta:editing-cycles>1</meta:editing-cycles>
    <meta:editing-duration>PT0S</meta:editing-duration>
    <dc:title>hardware:event-storage</dc:title>
  </office:meta>
</office:document-meta>
</file>