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0abe18f6928f881234333024cdf207.png"/>
  <manifest:file-entry manifest:media-type="image/png" manifest:full-path="Pictures/2c0a7933ca86c9dc7908a1ae5ab96329.png"/>
  <manifest:file-entry manifest:media-type="image/jpeg" manifest:full-path="Pictures/6b46c3ec5f82ee0d2d18da5182294443.jpg"/>
  <manifest:file-entry manifest:media-type="image/jpeg" manifest:full-path="Pictures/d35dcde63ff342c434f4d96b577042c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epiphan-broadcaster"/>= Epiphan Broadcaster</text:p>
      <text:p text:style-name="Text_20_body">We have three VGA Broadcaster light (old generation, no longer available) and two <text:a xlink:type="simple" xlink:href="https://www.epiphan.com/products/vgadvi-broadcaster/" text:style-name="Internet_20_link" text:visited-style-name="Visited_20_Internet_20_Link"> VGADVI Broadcaster</text:a> from Epiphan. Despite their names both can handle DVI and VGA. </text:p>
      <text:list text:style-name="List_20_1" text:continue-numbering="false">
        <text:list-item>
          <text:p text:style-name="LastListParagraph_List_20_1_Content_First">Dimensions 202×105×35 mm</text:p>
        </text:list-item>
      </text:list>
      <text:p text:style-name="Text_20_body">== VGA Broadcaster light
We have three VGA Broadcaster light (old generation, no longer available) and two <text:a xlink:type="simple" xlink:href="https://www.epiphan.com/products/vgadvi-broadcaster/" text:style-name="Internet_20_link" text:visited-style-name="Visited_20_Internet_20_Link"> VGADVI Broadcaster</text:a> from Epiphan. Despite their names both can handle DVI and VGA.
Calls itsself “VGA Broadcaster Davinci”. Used in Rooms 2, 3 &amp; 4.</text:p>
      <text:p text:style-name="Text_20_body"><draw:frame draw:style-name="media" draw:name="0" text:anchor-type="as-char" draw:z-index="0" svg:width="10.583333333333cm" svg:height="2.5331304935767cm"><draw:image xlink:href="Pictures/040abe18f6928f881234333024cdf207.png" xlink:type="simple" xlink:show="embed" xlink:actuate="onLoad"/></draw:frame><draw:frame draw:style-name="media" draw:name="1" text:anchor-type="as-char" draw:z-index="1" svg:width="10.583333333333cm" svg:height="2.4926813040585cm"><draw:image xlink:href="Pictures/2c0a7933ca86c9dc7908a1ae5ab96329.png" xlink:type="simple" xlink:show="embed" xlink:actuate="onLoad"/></draw:frame></text:p>
      <text:p text:style-name="Text_20_body">Manual <text:a xlink:type="simple" xlink:href="https://c3voc.de/wiki/hardware:epiphan_vga_broadcaster_lite_user_guide.pdf" text:style-name="Internet_20_link" text:visited-style-name="Visited_20_Internet_20_Link">epiphan_vga_broadcaster_lite_user_guide.pdf</text:a></text:p>
      <text:p text:style-name="Text_20_body">To clear any frame grabber adjustments (FPGA only), delete the value from one or more fields and select Apply. To have changes take effect, <text:span text:style-name="Strong_20_Emphasis">you must reboot</text:span> the VGA Broadcaster Lite device. You can make more than one change before selecting 'Apply' and rebooting. </text:p>
      <text:p text:style-name="Text_20_body"><text:span text:style-name="Strong_20_Emphasis">Settings:</text:span></text:p>
      <text:list text:style-name="List_20_1" text:continue-numbering="false">
        <text:list-item>
          <text:p text:style-name="List_20_1_Content_First">MJPEG with “Default” setting (<text:span text:style-name="Strong_20_Emphasis">not</text:span> “High speed”)</text:p>
        </text:list-item>
        <text:list-item>
          <text:p text:style-name="List_20_1_Content">25 fps, quality 50-70</text:p>
        </text:list-item>
        <text:list-item>
          <text:p text:style-name="List_20_1_Content"><text:span text:style-name="Strong_20_Emphasis">Frame Size: 1280×720 (otherwise high latency, see note above)</text:span></text:p>
        </text:list-item>
        <text:list-item>
          <text:p text:style-name="List_20_1_Content">no audio</text:p>
        </text:list-item>
        <text:list-item>
          <text:p text:style-name="List_20_1_Content_Last">no recording</text:p>
        </text:list-item>
      </text:list>
      <text:p text:style-name="Text_20_body">== VGADVI Broadcaster
Used in Room 1 &amp; 5</text:p>
      <text:p text:style-name="Text_20_body"><draw:frame draw:style-name="media" draw:name="2" text:anchor-type="as-char" draw:z-index="2" svg:width="10.583333333333cm" svg:height="2.4828199052133cm"><draw:image xlink:href="Pictures/6b46c3ec5f82ee0d2d18da5182294443.jpg" xlink:type="simple" xlink:show="embed" xlink:actuate="onLoad"/></draw:frame><draw:frame draw:style-name="media" draw:name="3" text:anchor-type="as-char" draw:z-index="3" svg:width="10.583333333333cm" svg:height="2.4480140186916cm"><draw:image xlink:href="Pictures/d35dcde63ff342c434f4d96b577042ce.jpg" xlink:type="simple" xlink:show="embed" xlink:actuate="onLoad"/></draw:frame></text:p>
      <text:p text:style-name="Text_20_body">Manual: <text:a xlink:type="simple" xlink:href="https://c3voc.de/wiki/hardware:epiphan_3_11_vgadvi-broadcaster-userguide.pdf" text:style-name="Internet_20_link" text:visited-style-name="Visited_20_Internet_20_Link">epiphan_3_11_vgadvi-broadcaster-userguide.pdf</text:a></text:p>
      <text:p text:style-name="Text_20_body"><text:span text:style-name="Strong_20_Emphasis">Settings:</text:span></text:p>
      <text:list text:style-name="List_20_1" text:continue-numbering="false">
        <text:list-item>
          <text:p text:style-name="List_20_1_Content_First">MJPEG with “High speed”</text:p>
        </text:list-item>
        <text:list-item>
          <text:p text:style-name="List_20_1_Content">25 fps, quality 50-70</text:p>
        </text:list-item>
        <text:list-item>
          <text:p text:style-name="List_20_1_Content_Last">no recording</text:p>
        </text:list-item>
      </text:list>
      <text:p text:style-name="Text_20_body">== Operating the Framegrabber</text:p>
      <text:p text:style-name="Text_20_body">See <text:a xlink:type="simple" xlink:href="https://c3voc.de/wiki/operation:framegrabbing" text:style-name="Internet_20_link" text:visited-style-name="Visited_20_Internet_20_Link">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2::01:22</meta:creation-date>
    <dc:creator>Generated</dc:creator>
    <dc:date>2026-09-16T02::01:22</dc:date>
    <dc:language>en-US</dc:language>
    <meta:editing-cycles>1</meta:editing-cycles>
    <meta:editing-duration>PT0S</meta:editing-duration>
    <dc:title>hardware:epiphan-broadcaster</dc:title>
  </office:meta>
</office:document-meta>
</file>