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df7fefeddcadb589c33b77d6b0648b.jpg"/>
  <manifest:file-entry manifest:media-type="image/jpeg" manifest:full-path="Pictures/6ab06cb3ee23a4976f742435464abe8f.jpg"/>
  <manifest:file-entry manifest:media-type="image/jpeg" manifest:full-path="Pictures/1db5469a45f3b99c793375007059104f.jpg"/>
  <manifest:file-entry manifest:media-type="image/jpeg" manifest:full-path="Pictures/4041450d842f04455123aee5418cad94.jpg"/>
  <manifest:file-entry manifest:media-type="image/jpeg" manifest:full-path="Pictures/2260dd200f5faf0f21298a0a07fd583c.jpg"/>
  <manifest:file-entry manifest:media-type="image/jpeg" manifest:full-path="Pictures/d0db3b4553871d95a2d3577d9c7a83e2.jpg"/>
  <manifest:file-entry manifest:media-type="image/jpeg" manifest:full-path="Pictures/1233da2ac7d24886bbe5d74d9df3c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cases"/>= Flight Cases
This page aims to provide an overview on our flight cases.
For details on the content of the cases follow the links below or the <text:a xlink:type="simple" xlink:href="https://c3voc.de/wiki/hardware" text:style-name="Internet_20_link" text:visited-style-name="Visited_20_Internet_20_Link">Hardware</text:a> namespace startpage.</text:p>
      <text:p text:style-name="Text_20_body">== Lecture Room Sets 2.0</text:p>
      <text:p text:style-name="Text_20_body">In our new hardware zoo <text:a xlink:type="simple" xlink:href="https://c3voc.de/wiki/projects:case_2.0" text:style-name="Internet_20_link" text:visited-style-name="Visited_20_Internet_20_Link">Case 2.0</text:a> and now consists of two flight cases. Color coding on cables was switched to electrical tape, now encoding length according to <text:a xlink:type="simple" xlink:href="https://wiki.cccv.de/general/kabel" text:style-name="Internet_20_link" text:visited-style-name="Visited_20_Internet_20_Link">CCCV Stadtwerke Standard</text:a>. </text:p>
      <text:p text:style-name="Text_20_body"><draw:frame draw:style-name="media" draw:name="0" text:anchor-type="as-char" draw:z-index="0" svg:width="10.583333333333cm" svg:height="5.7317444219067cm"><draw:image xlink:href="Pictures/95df7fefeddcadb589c33b77d6b0648b.jpg" xlink:type="simple" xlink:show="embed" xlink:actuate="onLoad"/></draw:frame></text:p>
      <text:p text:style-name="Text_20_body">→ <text:a xlink:type="simple" xlink:href="https://docs.c3voc.de/av/case2.0/" text:style-name="Internet_20_link" text:visited-style-name="Visited_20_Internet_20_Link">https://docs.c3voc.de/av/case2.0/</text:a>
== Regie Box (R1): SDI over Fibre</text:p>
      <text:p text:style-name="Text_20_body">LxBxH: 60x40x20 cm (<text:a xlink:type="simple" xlink:href="https://www.auer-packaging.com/de/de/Eurobehälter-geschlossen/EG-6432.html" text:style-name="Internet_20_link" text:visited-style-name="Visited_20_Internet_20_Link">Auer-Box</text:a>)</text:p>
      <text:p text:style-name="Text_20_body">Contains:</text:p>
      <text:list text:style-name="List_20_1" text:continue-numbering="false">
        <text:list-item>
          <text:p text:style-name="List_20_1_Content_First">3x Meshbag Blackmagic Fibre, each containing 2 each Netzteil BM, BM Converter, SDI BNC Module.</text:p>
        </text:list-item>
        <text:list-item>
          <text:p text:style-name="List_20_1_Content_Last">Various Fibres</text:p>
        </text:list-item>
      </text:list>
      <text:p text:style-name="Text_20_body">== Regie Box (R2): Office</text:p>
      <text:p text:style-name="Text_20_body">LxBxH: 60x40x32 cm (<text:a xlink:type="simple" xlink:href="https://www.auer-packaging.com/de/de/Eurobehälter-geschlossen/EG-6432.html" text:style-name="Internet_20_link" text:visited-style-name="Visited_20_Internet_20_Link">Auer-Box</text:a>)</text:p>
      <text:p text:style-name="Text_20_body">Contains various items to build a voc office:</text:p>
      <text:list text:style-name="List_20_1" text:continue-numbering="false">
        <text:list-item>
          <text:p text:style-name="List_20_1_Content_First">Ethernet Switch</text:p>
        </text:list-item>
        <text:list-item>
          <text:p text:style-name="List_20_1_Content">Ethernet Cables</text:p>
        </text:list-item>
        <text:list-item>
          <text:p text:style-name="List_20_1_Content">Schuko Cables and extensions</text:p>
        </text:list-item>
        <text:list-item>
          <text:p text:style-name="List_20_1_Content">Various kinds of tape</text:p>
        </text:list-item>
        <text:list-item>
          <text:p text:style-name="List_20_1_Content">Phone</text:p>
        </text:list-item>
        <text:list-item>
          <text:p text:style-name="List_20_1_Content">USB-HDD</text:p>
        </text:list-item>
        <text:list-item>
          <text:p text:style-name="List_20_1_Content_Last">…</text:p>
        </text:list-item>
      </text:list>
      <text:p text:style-name="Text_20_body">See <text:a xlink:type="simple" xlink:href="https://c3voc.de/wink/cases/19" text:style-name="Internet_20_link" text:visited-style-name="Visited_20_Internet_20_Link">wink</text:a> for details.</text:p>
      <text:p text:style-name="Text_20_body">== hacc racc (H): hackers against climate change rack</text:p>
      <text:p text:style-name="Text_20_body">hacc video streaming rack, loosely modeled after standard voc case.</text:p>
      <text:p text:style-name="Text_20_body">LxBxH: 83x55x90 cm</text:p>
      <text:p text:style-name="Text_20_body">== Old Lecture Room Case (S1 to S6)</text:p>
      <text:p text:style-name="Text_20_body">We had four cases of generation 1.x. They included everything needed in the lecture rooms. Each part is either labeled or color coded with a cable tie. The current state and constant differences are listed at <text:a xlink:type="simple" xlink:href="https://c3voc.de/wiki/hardware:status" text:style-name="Internet_20_link" text:visited-style-name="Visited_20_Internet_20_Link">Hardware status</text:a>.</text:p>
      <text:list text:style-name="List_20_1" text:continue-numbering="false">
        <text:list-item>
          <text:p text:style-name="List_20_1_Content_First">Room 1: <text:span text:style-name="">Green</text:span></text:p>
        </text:list-item>
        <text:list-item>
          <text:p text:style-name="List_20_1_Content">Room 2: <text:span text:style-name="">Yellow</text:span></text:p>
        </text:list-item>
        <text:list-item>
          <text:p text:style-name="List_20_1_Content">Room 3: <text:span text:style-name="">Blue</text:span></text:p>
        </text:list-item>
        <text:list-item>
          <text:p text:style-name="List_20_1_Content">Room 4: <text:span text:style-name="">Red</text:span></text:p>
        </text:list-item>
        <text:list-item>
          <text:p text:style-name="List_20_1_Content">Room 5: <text:span text:style-name="">Black</text:span></text:p>
        </text:list-item>
        <text:list-item>
          <text:p text:style-name="List_20_1_Content_Last">Room 6: <text:span text:style-name="">White</text:span></text:p>
        </text:list-item>
      </text:list>
      <text:p text:style-name="Text_20_body"><text:a xlink:type="simple" xlink:href="https://c3voc.de/wiki/hardware:room-case:packing" text:style-name="Internet_20_link" text:visited-style-name="Visited_20_Internet_20_Link">Wie man den Spanngurt richtig am VOC-Case befestigt</text:a></text:p>
      <text:p text:style-name="Text_20_body"><text:span text:style-name="Strong_20_Emphasis">Together with an <text:a xlink:type="simple" xlink:href="https://c3voc.de/wiki/hardware:audio" text:style-name="Internet_20_link" text:visited-style-name="Visited_20_Internet_20_Link">Audio-Case</text:a> and an Auer-Box (often shipped together) the weight per room set is ~100-140kg)</text:span></text:p>
      <text:p text:style-name="Text_20_body"><draw:frame draw:style-name="media" draw:name="1" text:anchor-type="as-char" draw:z-index="1" svg:width="" svg:rel-width="100%" svg:height="7.9375cm"><draw:image xlink:href="Pictures/6ab06cb3ee23a4976f742435464abe8f.jpg" xlink:type="simple" xlink:show="embed" xlink:actuate="onLoad"/></draw:frame></text:p>
      <text:p text:style-name="Text_20_body">=== S1 to S4</text:p>
      <text:p text:style-name="Text_20_body">A single first generation case is (incl. wheels) 102cm wide, 72cm high and has a depth of 54cm.
Height without wheels is 57cm. </text:p>
      <text:p text:style-name="Text_20_body"><draw:frame draw:style-name="media" draw:name="2" text:anchor-type="as-char" draw:z-index="2" svg:width="" svg:rel-width="100%" svg:height="7.9375cm"><draw:image xlink:href="Pictures/1db5469a45f3b99c793375007059104f.jpg" xlink:type="simple" xlink:show="embed" xlink:actuate="onLoad"/></draw:frame>
<draw:frame draw:style-name="media" draw:name="3" text:anchor-type="as-char" draw:z-index="3" svg:width="" svg:rel-width="100%" svg:height="7.9375cm"><draw:image xlink:href="Pictures/4041450d842f04455123aee5418cad94.jpg" xlink:type="simple" xlink:show="embed" xlink:actuate="onLoad"/></draw:frame>
<draw:frame draw:style-name="media" draw:name="4" text:anchor-type="as-char" draw:z-index="4" svg:width="" svg:rel-width="100%" svg:height="7.9375cm"><draw:image xlink:href="Pictures/2260dd200f5faf0f21298a0a07fd583c.jpg" xlink:type="simple" xlink:show="embed" xlink:actuate="onLoad"/></draw:frame></text:p>
      <text:p text:style-name="Text_20_body"><text:a xlink:type="simple" xlink:href="https://c3voc.de/wiki/hardware:room-case" text:style-name="Internet_20_link" text:visited-style-name="Visited_20_Internet_20_Link">Content list of the room cases with more photos</text:a> </text:p>
      <text:p text:style-name="Text_20_body">=== S5 + S6</text:p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: Hardware of S6 was migrated into <text:a xlink:type="simple" xlink:href="https://c3voc.de/wiki/projects:case_2.0" text:style-name="Internet_20_link" text:visited-style-name="Visited_20_Internet_20_Link">Case 2.0</text:a> Prototype and now consists of two flight cases.</text:p></table:table-cell></table:table-row></table:table></draw:text-box></draw:frame></text:p>
      <text:p text:style-name="Text_20_body"><draw:frame draw:style-name="media" draw:name="5" text:anchor-type="as-char" draw:z-index="5" svg:width="10.583333333333cm" svg:height="7.9375cm"><draw:image xlink:href="Pictures/d0db3b4553871d95a2d3577d9c7a83e2.jpg" xlink:type="simple" xlink:show="embed" xlink:actuate="onLoad"/></draw:frame>
<draw:frame draw:style-name="media" draw:name="6" text:anchor-type="as-char" draw:z-index="6" svg:width="10.583333333333cm" svg:height="7.9375cm"><draw:image xlink:href="Pictures/1233da2ac7d24886bbe5d74d9df3cf0d.jpg" xlink:type="simple" xlink:show="embed" xlink:actuate="onLoad"/></draw:frame></text:p>
      <text:p text:style-name="Text_20_body"><text:a xlink:type="simple" xlink:href="https://c3voc.de/wiki/hardware:room-case_gen2" text:style-name="Internet_20_link" text:visited-style-name="Visited_20_Internet_20_Link">Content list of 2nd generation room cases</text:a> </text:p>
      <text:p text:style-name="Text_20_body">==== Measurements
A single case v1.2 is (incl. wheels) 104cm wide, 72cm high and has a depth of 54cm.</text:p>
      <text:p text:style-name="Text_20_body">Height without wheels is 59cm.  </text:p>
      <text:p text:style-name="Text_20_body">==== Spare parts</text:p>
      <text:list text:style-name="List_20_1" text:continue-numbering="false">
        <text:list-item>
          <text:p text:style-name="LastListParagraph_List_20_1_Content_First">Wheels: 100mm caster worked well and should be replaced in pairs (eg. Millenium Blue Wheel MkII)</text:p>
        </text:list-item>
      </text:list>
      <text:p text:style-name="Text_20_body">=== Audio cases (A1, A2, A3, A4, A5, A6)</text:p>
      <text:p text:style-name="Text_20_body"><text:a xlink:type="simple" xlink:href="https://c3voc.de/wiki/hardware:audiocase" text:style-name="Internet_20_link" text:visited-style-name="Visited_20_Internet_20_Link"> Content of the audio case</text:a></text:p>
      <text:p text:style-name="Text_20_body">LxBxH: 55 x 55 x 40 c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28:06</meta:creation-date>
    <dc:creator>Generated</dc:creator>
    <dc:date>2026-08-21T11::28:06</dc:date>
    <dc:language>en-US</dc:language>
    <meta:editing-cycles>1</meta:editing-cycles>
    <meta:editing-duration>PT0S</meta:editing-duration>
    <dc:title>hardware:cases</dc:title>
  </office:meta>
</office:document-meta>
</file>