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2d91485e65d4cf5e61d0303595ad45.jpg"/>
  <manifest:file-entry manifest:media-type="image/jpeg" manifest:full-path="Pictures/34c668ebdbd81fbf16c943a7dfb3a4c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audio-pis"/><text:bookmark-start text:name="__RefHeading___audio-pis_1"/><text:bookmark-start text:name="audio-pis"/>Audio-Pis<text:bookmark-end text:name="__RefHeading___audio-pis_1"/><text:bookmark-end text:name="audio-pis"/></text:h>
      <text:p text:style-name="Text_20_body"><draw:frame draw:style-name="mediaright" draw:name="0" text:anchor-type="paragraph" draw:z-index="0" svg:width="10.583333333333cm" svg:height="14.111111111111cm"><draw:image xlink:href="Pictures/f22d91485e65d4cf5e61d0303595ad45.jpg" xlink:type="simple" xlink:show="embed" xlink:actuate="onLoad"/></draw:frame></text:p>
      <text:p text:style-name="Text_20_body">The Audio-Pis are Raspberry-Pis with a Soundcard on top, accompanied with a Set of often used Audio-Adapters. They are used to stream Music from Lounges/Discos/Clubs via Wifi or Ethernet.
They are using the <text:a xlink:type="simple" xlink:href="http://www.audioinjector.net/rpi-hat" text:style-name="Internet_20_link" text:visited-style-name="Visited_20_Internet_20_Link">Audio Injector Soundcard by FlatmaxStudios</text:a>.</text:p>
      <text:h text:style-name="Heading_20_2" text:outline-level="2"><text:bookmark-start text:name="__RefHeading___parts-list_2"/><text:bookmark-start text:name="parts-list"/>Parts-List<text:bookmark-end text:name="__RefHeading___parts-list_2"/><text:bookmark-end text:name="parts-list"/></text:h>
      <text:p text:style-name="Text_20_body">Audio-PI Checklist</text:p>
      <text:list text:style-name="List_20_1" text:continue-numbering="false">
        <text:list-item>
          <text:p text:style-name="List_20_1_Content_First"><text:a xlink:type="simple" xlink:href="https://www.amazon.de/gp/product/B00ILK6DMA/" text:style-name="Internet_20_link" text:visited-style-name="Visited_20_Internet_20_Link">Alu-Heatsink for RPi3</text:a></text:p>
        </text:list-item>
        <text:list-item>
          <text:p text:style-name="List_20_1_Content"><text:a xlink:type="simple" xlink:href="https://www.amazon.de/gp/product/B013UDL5V6/" text:style-name="Internet_20_link" text:visited-style-name="Visited_20_Internet_20_Link">SanDisk Ultra microSDHC 16GB</text:a></text:p>
        </text:list-item>
        <text:list-item>
          <text:p text:style-name="List_20_1_Content"><text:a xlink:type="simple" xlink:href="https://www.amazon.de/gp/product/B01DP8O5A4/" text:style-name="Internet_20_link" text:visited-style-name="Visited_20_Internet_20_Link">Official Raspberry-Pi Plugpack</text:a></text:p>
        </text:list-item>
        <text:list-item>
          <text:p text:style-name="List_20_1_Content"><text:a xlink:type="simple" xlink:href="https://www.amazon.de/gp/product/B01CD5VC92/" text:style-name="Internet_20_link" text:visited-style-name="Visited_20_Internet_20_Link">Raspberry Pi 3</text:a></text:p>
        </text:list-item>
        <text:list-item>
          <text:p text:style-name="List_20_1_Content"><text:a xlink:type="simple" xlink:href="https://www.amazon.de/gp/product/B005BP91EK/" text:style-name="Internet_20_link" text:visited-style-name="Visited_20_Internet_20_Link">Mesh-Bag</text:a></text:p>
        </text:list-item>
        <text:list-item>
          <text:p text:style-name="List_20_1_Content"><text:a xlink:type="simple" xlink:href="https://www.amazon.co.uk/gp/product/B01HBC8CJ0/" text:style-name="Internet_20_link" text:visited-style-name="Visited_20_Internet_20_Link">RPi Soundcard "Audio Injector" by FlatmaxStudios</text:a></text:p>
        </text:list-item>
        <text:list-item>
          <text:p text:style-name="List_20_1_Content"><text:a xlink:type="simple" xlink:href="https://www.thomann.de/de/cordial_cfu_3_cc.htm" text:style-name="Internet_20_link" text:visited-style-name="Visited_20_Internet_20_Link">3m Stereo Cinch male --&gt; Cinch male Cable</text:a></text:p>
        </text:list-item>
        <text:list-item>
          <text:p text:style-name="List_20_1_Content"><text:a xlink:type="simple" xlink:href="https://www.thomann.de/de/the_sssnake_1820_adapter.htm" text:style-name="Internet_20_link" text:visited-style-name="Visited_20_Internet_20_Link">6.3cm Mono Klinke male --&gt; Cinch female Adapter</text:a> - 2x</text:p>
        </text:list-item>
        <text:list-item>
          <text:p text:style-name="List_20_1_Content"><text:a xlink:type="simple" xlink:href="https://www.thomann.de/de/the_sssnake_1860_y-adapter.htm" text:style-name="Internet_20_link" text:visited-style-name="Visited_20_Internet_20_Link">6.3cm Mono Klinke male --&gt; 2x Cinch female Y-Adapter</text:a></text:p>
        </text:list-item>
        <text:list-item>
          <text:p text:style-name="List_20_1_Content"><text:a xlink:type="simple" xlink:href="https://www.thomann.de/de/the_sssnake_1861_yadapter.htm" text:style-name="Internet_20_link" text:visited-style-name="Visited_20_Internet_20_Link">6.3cm Stereo Klinke male --&gt; 2x Cinch female Y-Adapter</text:a></text:p>
        </text:list-item>
        <text:list-item>
          <text:p text:style-name="List_20_1_Content_Last"><text:a xlink:type="simple" xlink:href="https://www.thomann.de/de/pro_snake_tpy_2003_kcc.htm" text:style-name="Internet_20_link" text:visited-style-name="Visited_20_Internet_20_Link">3.5cm Stereo-Miniklinke male --&gt; 2x Cinch female Y-Adapter</text:a></text:p>
        </text:list-item>
      </text:list>
      <text:h text:style-name="Heading_20_2" text:outline-level="2"><text:bookmark-start text:name="__RefHeading___d_printed_cases_3"/><text:bookmark-start text:name="d_printed_cases"/>3D Printed Cases<text:bookmark-end text:name="__RefHeading___d_printed_cases_3"/><text:bookmark-end text:name="d_printed_cases"/></text:h>
      <text:p text:style-name="Text_20_body"><draw:frame draw:style-name="medialeft" draw:name="1" text:anchor-type="paragraph" draw:z-index="1" svg:width="10.583333333333cm" svg:height="8.43359375cm"><draw:image xlink:href="Pictures/34c668ebdbd81fbf16c943a7dfb3a4c4.jpg" xlink:type="simple" xlink:show="embed" xlink:actuate="onLoad"/></draw:frame></text:p>
      <text:p text:style-name="Text_20_body">We are in the Process of designing and printing Cases for the Audio-Pis including the Soundcards. Here is a Rendering of the Beta, we'll tweet when the Case-Design is finished and tested and it will be publish here.</text:p>
      <text:h text:style-name="Heading_20_2" text:outline-level="2"><text:bookmark-start text:name="__RefHeading___software_4"/><text:bookmark-start text:name="software"/>Software<text:bookmark-end text:name="__RefHeading___software_4"/><text:bookmark-end text:name="software"/></text:h>
      <text:p text:style-name="Text_20_body">The Configuration of the Audio-Pis is managed from our <text:a xlink:type="simple" xlink:href="https://github.com/voc/cm" text:style-name="Internet_20_link" text:visited-style-name="Visited_20_Internet_20_Link">Config-Management</text:a>, but basicly it runs an <text:a xlink:type="simple" xlink:href="https://github.com/voc/cm/blob/5324e06/ansible/roles/audio-pi/templates/audio-ingest.sh.j2" text:style-name="Internet_20_link" text:visited-style-name="Visited_20_Internet_20_Link">ffmpeg-Command</text:a> reading from alsa, encoding as Opus and pushing to our Icecast-Server. A second transcoding-ffmpeg, running on some server, is then generating the secondary mp3-stream from the primary opus stre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20:49</meta:creation-date>
    <dc:creator>Generated</dc:creator>
    <dc:date>2026-09-12T12::20:49</dc:date>
    <dc:language>en-US</dc:language>
    <meta:editing-cycles>1</meta:editing-cycles>
    <meta:editing-duration>PT0S</meta:editing-duration>
    <dc:title>hardware:audio-pis</dc:title>
  </office:meta>
</office:document-meta>
</file>