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audio-pis:checklist"/><text:bookmark-start text:name="__RefHeading___audio-pi_checklist_1"/><text:bookmark-start text:name="audio-pi_checklist"/>Audio-PI Checklist<text:bookmark-end text:name="__RefHeading___audio-pi_checklist_1"/><text:bookmark-end text:name="audio-pi_checklist"/></text:h>
      <text:p text:style-name="Text_20_body">=== Karton, weiß</text:p>
      <text:p text:style-name="Preformatted_20_Text">**Ethernet-Kabel ≤2m** <text:line-break/>☐ 5× 1.5m <text:line-break/>☐ 1× weiß 1.2m <text:line-break/>☐ 1-2× 0.25m<text:line-break/>☐ 1× blau kurz (~0.3m)</text:p>
      <text:p text:style-name="Text_20_body">=== Meshbag, schwarz</text:p>
      <text:p text:style-name="Preformatted_20_Text">☐ Koax-Kabel mit BNC Steckern SDI (grün) <text:line-break/><text:tab/>◦ 1× 10m<text:line-break/><text:tab/>◦ 1× 3m<text:line-break/>☐ Ethernet-Kabel (orange)<text:line-break/><text:tab/>◦ 1× 20m<text:line-break/><text:tab/>◦ 1× 15m<text:line-break/><text:tab/>◦ 1× 10m<text:line-break/><text:tab/>◦ 2× 5m<text:line-break/><text:tab/>◦ 5x 3m<text:line-break/>☐ Meshbag blau/gelb: “Ethernet-Kabel ≤2m”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4::33:14</meta:creation-date>
    <dc:creator>Generated</dc:creator>
    <dc:date>2026-08-26T14::33:14</dc:date>
    <dc:language>en-US</dc:language>
    <meta:editing-cycles>1</meta:editing-cycles>
    <meta:editing-duration>PT0S</meta:editing-duration>
    <dc:title>hardware:audio-pis:checklist</dc:title>
  </office:meta>
</office:document-meta>
</file>