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7e97975a4c084689de1ca09ba5cffb8.jpg"/>
  <manifest:file-entry manifest:media-type="image/jpeg" manifest:full-path="Pictures/f36d421e13efda3114dd37e80d87bd0c.jpg"/>
  <manifest:file-entry manifest:media-type="image/jpeg" manifest:full-path="Pictures/b34a5297ff691931be729c06547b4c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rdware:audio-pis:av-meter"/><text:bookmark-start text:name="__RefHeading___audio_volume_meter_1"/><text:bookmark-start text:name="audio_volume_meter"/>Audio Volume Meter<text:bookmark-end text:name="__RefHeading___audio_volume_meter_1"/><text:bookmark-end text:name="audio_volume_meter"/></text:h>
      <text:p text:style-name="Text_20_body">Link ca. <text:a xlink:type="simple" xlink:href="https://www.alibaba.com/product-detail/RGB-MCU-Adjustable-Display-Pattern-24_60697237761.html?spm=a2700.7724838.2017115.51.6faa4b03YZb9Oz" text:style-name="Internet_20_link" text:visited-style-name="Visited_20_Internet_20_Link">https://www.alibaba.com/product-detail/RGB-MCU-Adjustable-Display-Pattern-24_60697237761.html?spm=a2700.7724838.2017115.51.6faa4b03YZb9Oz</text:a></text:p>
      <text:h text:style-name="Heading_20_2" text:outline-level="2"><text:bookmark-start text:name="__RefHeading___masse_2"/><text:bookmark-start text:name="masse"/>Maße<text:bookmark-end text:name="__RefHeading___masse_2"/><text:bookmark-end text:name="masse"/></text:h>
      <text:p text:style-name="Text_20_body">LxBxH* cm: 10 x 3,5 x 1,2
<text:span text:style-name="Emphasis">*dickste Stelle</text:span></text:p>
      <text:p text:style-name="Text_20_body">Die Höhe ist ansonsten 3mm und ist durch die Platine plus der LEDs bestimmt.</text:p>
      <text:p text:style-name="Text_20_body">Auf der Rückseite ist noch die Buchse mit Stecker angebracht, diese is 9mm von der “oberen” langen Seite (grünes Kabel, siehe Bild “Bottom”) und 11mm von der anderen Langen Seite entfernt. Die Buchse samt Stecker hat die Maße LxBxH mm: 15x11x6. Jedoch ist das Kabel dann noch dran und lässt sich erst ab ca. 25mm vollständig um 90 Grad abwinkeln.</text:p>
      <text:p text:style-name="Text_20_body"><text:a xlink:type="simple" xlink:href="https://c3voc.de/wiki/hardware:audio-pis:audiopi-av-meter-top-sizes.png" text:style-name="Internet_20_link" text:visited-style-name="Visited_20_Internet_20_Link">hardware:audio-pis:audiopi-av-meter-top-sizes.png</text:a></text:p>
      <text:h text:style-name="Heading_20_2" text:outline-level="2"><text:bookmark-start text:name="__RefHeading___anschluss_3"/><text:bookmark-start text:name="anschluss"/>Anschluss<text:bookmark-end text:name="__RefHeading___anschluss_3"/><text:bookmark-end text:name="anschluss"/></text:h>
      <table:table table:style-name="Table">
        <table:table-column/>
        <table:table-column/>
        <table:table-row>
          <table:table-cell office:value-type="string" table:style-name="tableheader">
            <text:p text:style-name="Table_20_Heading"> Farbe   </text:p>
          </table:table-cell>
          <table:table-cell office:value-type="string" table:style-name="tableheader">
            <text:p text:style-name="Table_20_Heading"> Funktion  </text:p>
          </table:table-cell>
        </table:table-row>
        <table:table-row>
          <table:table-cell office:value-type="string" table:style-name="tablecell">
            <text:p text:style-name="tablealignleft"> Grün    </text:p>
          </table:table-cell>
          <table:table-cell office:value-type="string" table:style-name="tablecell">
            <text:p text:style-name="tablealignleft"> +5V       </text:p>
          </table:table-cell>
        </table:table-row>
        <table:table-row>
          <table:table-cell office:value-type="string" table:style-name="tablecell">
            <text:p text:style-name="tablealignleft"> Gelb    </text:p>
          </table:table-cell>
          <table:table-cell office:value-type="string" table:style-name="tablecell">
            <text:p text:style-name="tablealignleft"> -5V       </text:p>
          </table:table-cell>
        </table:table-row>
        <table:table-row>
          <table:table-cell office:value-type="string" table:style-name="tablecell">
            <text:p text:style-name="tablealignleft"> Orange  </text:p>
          </table:table-cell>
          <table:table-cell office:value-type="string" table:style-name="tablecell">
            <text:p text:style-name="tablealignleft"> Ground    </text:p>
          </table:table-cell>
        </table:table-row>
        <table:table-row>
          <table:table-cell office:value-type="string" table:style-name="tablecell">
            <text:p text:style-name="tablealignleft"> Rot     </text:p>
          </table:table-cell>
          <table:table-cell office:value-type="string" table:style-name="tablecell">
            <text:p text:style-name="tablealignleft"> R         </text:p>
          </table:table-cell>
        </table:table-row>
        <table:table-row>
          <table:table-cell office:value-type="string" table:style-name="tablecell">
            <text:p text:style-name="tablealignleft"> Braun   </text:p>
          </table:table-cell>
          <table:table-cell office:value-type="string" table:style-name="tablecell">
            <text:p text:style-name="tablealignleft"> L         </text:p>
          </table:table-cell>
        </table:table-row>
      </table:table>
      <text:h text:style-name="Heading_20_2" text:outline-level="2"><text:bookmark-start text:name="__RefHeading___top_4"/><text:bookmark-start text:name="top"/>Top<text:bookmark-end text:name="__RefHeading___top_4"/><text:bookmark-end text:name="top"/></text:h>
      <text:p text:style-name="Text_20_body"><draw:frame draw:style-name="media" draw:name="0" text:anchor-type="as-char" draw:z-index="0" svg:width="10.583333333333cm" svg:height="5.1744963095951cm"><draw:image xlink:href="Pictures/87e97975a4c084689de1ca09ba5cffb8.jpg" xlink:type="simple" xlink:show="embed" xlink:actuate="onLoad"/></draw:frame></text:p>
      <text:h text:style-name="Heading_20_2" text:outline-level="2"><text:bookmark-start text:name="__RefHeading___bottom_5"/><text:bookmark-start text:name="bottom"/>Bottom<text:bookmark-end text:name="__RefHeading___bottom_5"/><text:bookmark-end text:name="bottom"/></text:h>
      <text:p text:style-name="Text_20_body"><draw:frame draw:style-name="media" draw:name="1" text:anchor-type="as-char" draw:z-index="1" svg:width="10.583333333333cm" svg:height="6.9567863664029cm"><draw:image xlink:href="Pictures/f36d421e13efda3114dd37e80d87bd0c.jpg" xlink:type="simple" xlink:show="embed" xlink:actuate="onLoad"/></draw:frame></text:p>
      <text:h text:style-name="Heading_20_2" text:outline-level="2"><text:bookmark-start text:name="__RefHeading___connector_6"/><text:bookmark-start text:name="connector"/>Connector<text:bookmark-end text:name="__RefHeading___connector_6"/><text:bookmark-end text:name="connector"/></text:h>
      <text:p text:style-name="Text_20_body"><draw:frame draw:style-name="media" draw:name="2" text:anchor-type="as-char" draw:z-index="2" svg:width="5.2916666666667cm" style:rel-width="100%" svg:height="6.7594742063492cm" style:rel-height="scale"><draw:image xlink:href="Pictures/b34a5297ff691931be729c06547b4cc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20::33:59</meta:creation-date>
    <dc:creator>Generated</dc:creator>
    <dc:date>2026-08-15T20::33:59</dc:date>
    <dc:language>en-US</dc:language>
    <meta:editing-cycles>1</meta:editing-cycles>
    <meta:editing-duration>PT0S</meta:editing-duration>
    <dc:title>hardware:audio-pis:av-meter</dc:title>
  </office:meta>
</office:document-meta>
</file>