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ware:ah-cq18t"/><text:bookmark-start text:name="__RefHeading___allen_heath_cq18-t_1"/><text:bookmark-start text:name="allen_heath_cq18-t"/>Allen &amp; Heath CQ18-T<text:bookmark-end text:name="__RefHeading___allen_heath_cq18-t_1"/><text:bookmark-end text:name="allen_heath_cq18-t"/></text:h>
      <text:p text:style-name="Text_20_body">The <text:a xlink:type="simple" xlink:href="https://www.allen-heath.com/hardware/cq/cq-18t/" text:style-name="Internet_20_link" text:visited-style-name="Visited_20_Internet_20_Link">Allen &amp; Heath CQ18-T</text:a> is our audio mixer for the <text:a xlink:type="simple" xlink:href="https://c3voc.de/wiki/hardware:room-case-2.0" text:style-name="Internet_20_link" text:visited-style-name="Visited_20_Internet_20_Link">Lecture Room Set 2.0</text:a>.</text:p>
      <text:h text:style-name="Heading_20_2" text:outline-level="2"><text:bookmark-start text:name="__RefHeading___configuration_2"/><text:bookmark-start text:name="configuration"/>Configuration<text:bookmark-end text:name="__RefHeading___configuration_2"/><text:bookmark-end text:name="configuration"/></text:h>
      <text:p text:style-name="Text_20_body">The canonical configuration should have the following layout:</text:p>
      <text:list text:style-name="List_20_1" text:continue-numbering="false">
        <text:list-item>
          <text:p text:style-name="List_20_1_Content_First">Left side (rotaries):</text:p>
          <text:list text:style-name="List_20_1">
            <text:list-item>
              <text:p text:style-name="List_20_1_Content">channel gain (or smart rotary)</text:p>
            </text:list-item>
            <text:list-item>
              <text:p text:style-name="List_20_1_Content">headphone 1 volume (or smart rotary)</text:p>
            </text:list-item>
            <text:list-item>
              <text:p text:style-name="List_20_1_Content">headphone 2 volume (or smart rotary)</text:p>
            </text:list-item>
          </text:list>
        </text:list-item>
        <text:list-item>
          <text:p text:style-name="List_20_1_Content">Right side (buttons):</text:p>
          <text:list text:style-name="List_20_1">
            <text:list-item>
              <text:p text:style-name="List_20_1_Content">Enable/ disable smart rotaries (changes what the rotary knobs are doing)</text:p>
            </text:list-item>
            <text:list-item>
              <text:p text:style-name="List_20_1_Content">Channel mute (for selected channel)</text:p>
            </text:list-item>
            <text:list-item>
              <text:p text:style-name="List_20_1_Content_Last">AMM (old config) or stream mix PAFL</text:p>
            </text:list-item>
          </text:list>
        </text:list-item>
      </text:list>
      <text:p text:style-name="Text_20_body">Default scene: <text:a xlink:type="simple" xlink:href="https://c3voc.de/wiki/hardware:ahcq-20251016-jtbx.zip" text:style-name="Internet_20_link" text:visited-style-name="Visited_20_Internet_20_Link">ahcq-20251016-jtbx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8::58:23</meta:creation-date>
    <dc:creator>Generated</dc:creator>
    <dc:date>2026-08-26T08::58:23</dc:date>
    <dc:language>en-US</dc:language>
    <meta:editing-cycles>1</meta:editing-cycles>
    <meta:editing-duration>PT0S</meta:editing-duration>
    <dc:title>hardware:ah-cq18t</dc:title>
  </office:meta>
</office:document-meta>
</file>