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q"/>= FAQ
for the english FAQ please scroll down. Note that no all questions are available in both languages, you might want to check both.</text:p>
      <text:p text:style-name="Text_20_body">== German</text:p>
      <text:p text:style-name="Text_20_body">=== Ich kann hier im Wiki nichts bearbeiten obwohl ich mir einen Account angelegt habe…</text:p>
      <text:p text:style-name="Text_20_body">Schau bei uns im <text:a xlink:type="simple" xlink:href="https://c3voc.de/wiki/chat" text:style-name="Internet_20_link" text:visited-style-name="Visited_20_Internet_20_Link">Matrix/IRC</text:a> vorbei uns lass dir den Account freischalten.</text:p>
      <text:p text:style-name="Text_20_body">=== Wie kann ich bei euch mitmachen?</text:p>
      <text:p text:style-name="Text_20_body">Der beste Einstieg ist folgender Weg: Auf einer Veranstaltung erst mal das System kennenlernen, sprich Video-Mischer oder Kamera Engel machen. Bei der nächsten Veranstaltung schon im Vorfeld auf unserer Mailingliste video@lists.ccc.de <text:a xlink:type="simple" xlink:href="https://c3voc.de/wiki/contact#mailing_list_subscription" text:style-name="Internet_20_link" text:visited-style-name="Visited_20_Internet_20_Link">anmelden</text:a> und vorstellen. Vor den größeren Veranstaltungen wie Congress oder Camp machen wir mehrere Mumble-Treffen die über diese Mailingliste angekündigt werden. </text:p>
      <text:p text:style-name="Text_20_body">Neben diesen Mumble-Treffen ist IRC unser Haupt-Kommunikationsmedium, allerdings benutzen wir das teilweise stark asynchron. Das heißt die meisten von uns lassen aus historischen Gründen den IRC Client auf ihrem Server laufen oder nutzen einen <text:a xlink:type="simple" xlink:href="https://matrix.org" text:style-name="Internet_20_link" text:visited-style-name="Visited_20_Internet_20_Link">Matrix-Client</text:a> wie FluffyChat oder Element.  In der Praxis sind das verschiedenste Kombinationen von irssi oder <text:a xlink:type="simple" xlink:href="https://weechat.org/" text:style-name="Internet_20_link" text:visited-style-name="Visited_20_Internet_20_Link">weechat</text:a> in einem screen oder tmux, teilweise sind aber auch <text:a xlink:type="simple" xlink:href="https://znc.in" text:style-name="Internet_20_link" text:visited-style-name="Visited_20_Internet_20_Link">znc</text:a> oder <text:a xlink:type="simple" xlink:href="https://quassel-irc.org/" text:style-name="Internet_20_link" text:visited-style-name="Visited_20_Internet_20_Link">Quassel</text:a> im Einsatz. Mehr Informationen stehen dazu stehen auf <text:a xlink:type="simple" xlink:href="https://c3voc.de/wiki/chat" text:style-name="Internet_20_link" text:visited-style-name="Visited_20_Internet_20_Link">Chat</text:a>.</text:p>
      <text:p text:style-name="Text_20_body">Der IRC-Channel ist unser virtuelles Wohnzimmer. Wenn Du es betrittst, dann ist es nett, kurz ein “Hallo” in die Runde zu werfen. </text:p>
      <text:p text:style-name="Text_20_body">Wenn Du nach 5 Minuten wieder rausgehst, weil Du meinst, dass dort nicht los sei, dann warst Du zu ungeduldig. Wir sind zwar oft den ganzen Tag (und natürlich auch die Nacht) im IRC zu finden, aber der IRC nimmt nicht 100% unserer Rechenleistung ein. Wir sind meist nur nebenbei im IRC, hauptsächlich gehen wir irgendeiner mehr-oder-weniger sinnvollen Beschäftigung nach, Gerüchten zufolge sollen einige sogar versuchen Geld zu verdienen.</text:p>
      <text:p text:style-name="Text_20_body">==== Auf der Veranstaltung</text:p>
      <text:p text:style-name="Text_20_body">Auf der Veranstaltung ist der Einstieg ins Event-VOC Core Team an Tag 0 nicht mehr wirklich möglich. Wenn du vor hast mehr im VOC bei dem Event zu machen als reiner Kamera/Mischer-Helfer, stelle bitte sicher das du beim Kickoff-Meeting vor der Veranstaltung mit dabei bist – sollte du an dem Termin nicht möglich sein schreib uns eine Mail.</text:p>
      <text:p text:style-name="Text_20_body">Für Kamera- oder Mischer-Engel gibt es bei den größeren Veranstaltungen normalerweise mindestens an Tag 0 eine Einführungsveranstaltung die im Engelsystem angekündigt wird. Es reicht an Tag 0 vor Ort zu sein – wenn du erst an Tag 1 kommst kann es sein das die Slots schon alle vergeben sind.</text:p>
      <text:p text:style-name="Text_20_body">=== Wie kann man euch für $Chaos-Veranstaltung anfragen</text:p>
      <text:p text:style-name="Text_20_body">In der Regel waren wir ja vermutlich schon bei euch bzw. bei der Veranstaltungsreihe wie z.B. Easterhegg. <text:line-break/>
Füllt am besten sobald der Termin steht das Formular unter <text:a xlink:type="simple" xlink:href="https://c3voc.de/wiki/events:event" text:style-name="Internet_20_link" text:visited-style-name="Visited_20_Internet_20_Link">https://c3voc.de/wiki/events:event</text:a> aus (ihr müsst euch natürlich vorher hier im Wiki registrieren) und meldet euch bei uns im IRC oder per Mail. Ansonsten könnt ihr auch mal auf <text:a xlink:type="simple" xlink:href="https://c3voc.de/wiki/eventhowto" text:style-name="Internet_20_link" text:visited-style-name="Visited_20_Internet_20_Link">eventhowto</text:a> schauen, ob wohl die Seite noch nicht wirklich fertig ist… </text:p>
      <text:p text:style-name="Text_20_body">Bei neuen Veranstaltung kontaktiert uns am besten vorher. In der Regel machen wir dann eine Mumble-Telko in der wir die Rahmenbedingungen besprechen, Spoiler gibts auf <text:a xlink:type="simple" xlink:href="https://c3voc.de/wiki/requirements" text:style-name="Internet_20_link" text:visited-style-name="Visited_20_Internet_20_Link">Requirements</text:a>.</text:p>
      <text:p text:style-name="Text_20_body">Bezüglich Kosten kommt auf euch in der Regel mindestens Logistik und Hardware-Versicherung auf euch zu. Je nach Stecke in Deutschland irgendwas um 100-200 EUR pro Richtung, falls eure Veranstaltungs- oder Vereinsversicherung das nicht abdeckt, gibts die beim Dienstleister eures geringsten Misstrauens z.B. 120 EUR für 5 Tage. Hängt natürlich beides auch wiederum von der Anzahl der Räume ab.</text:p>
      <text:p text:style-name="Text_20_body">=== Kann man euch für Nicht-Chaos-Veranstaltungen “mieten”?</text:p>
      <text:p text:style-name="Text_20_body">Allgemein sind wir immer gerne bereit Konferenzen zu unterstützen, die nicht kommerziell und “community-driven” organisiert werden, auch wenn es keine direkten CCC-Veranstaltungen sind. Unter der Einschränkung, dass wir nur einzelne Komponenten der Hardware ausleihen oder die Aufzeichnung/ Streaming komplett selbst übernehmen.</text:p>
      <text:p text:style-name="Text_20_body">Damit wir mit dem kompletten Equipment anreisen, sollte für die beteiligten Personen von uns und dem Equipment grundlegend Budget für Unterbringung, Transport und Versicherung der Hardware vorhanden sein. Weitere Annehmlichkeiten wie total tolles Programm, warme Mahlzeiten und eine Spende an den CCC könnten auf jeden Fall helfen Leute von uns zu motivieren, die Vortragsaufzeichnungen zu betreuen. </text:p>
      <text:p text:style-name="Text_20_body">Als groben Richtwert solltet ihr ca. 500€ pro Raum, pro Tag (mit Programm, zuzüglich MWSt) Budget einplanen.</text:p>
      <text:p text:style-name="Text_20_body">Weiterhin sind wir bei unserem Setup auf Helfer angewiesen, die den Live-Schnitt (“Mischen”) der Vorträge in dem jeweiligen Raum durchführen, die ihr selbst organisieren müsst. Weitere Anforderungen finden sich unter <text:a xlink:type="simple" xlink:href="https://c3voc.de/wiki/requirements" text:style-name="Internet_20_link" text:visited-style-name="Visited_20_Internet_20_Link">Requirements</text:a>. </text:p>
      <text:p text:style-name="Text_20_body">Falls ihr trotzdem noch Interesse habt schaut doch mal in den Kalender und schickt uns per Mail eine Anfrage an voc at c3voc.de.</text:p>
      <text:p text:style-name="Text_20_body">=== Bei euch ist doch alles Open-Source, wie kann ich euer System selbst aufsetzen?</text:p>
      <text:p text:style-name="Text_20_body">Unser Ziel ist es natürlich alles mit freier Software und Hardware zu machen, allerdings ist das in der Praxis alles nicht ganz so einfach. <text:line-break/>
Versuch am besten erst mal einen allgemeinen Überblick über unsere Systeme zu bekommen:  <text:line-break/>
Schau dir den <text:a xlink:type="simple" xlink:href="https://media.ccc.de/browse/conferences/froscon/2015/froscon2015-1520-conference_recording_und_streaming.html" text:style-name="Internet_20_link" text:visited-style-name="Visited_20_Internet_20_Link">VOC Vortrag auf der Froscon10</text:a> an und lese <text:a xlink:type="simple" xlink:href="https://c3voc.de/wiki/docu:overview" text:style-name="Internet_20_link" text:visited-style-name="Visited_20_Internet_20_Link">overview</text:a>.  <text:line-break/><text:line-break/></text:p>
      <text:p text:style-name="Text_20_body">Unser <text:a xlink:type="simple" xlink:href="https://c3voc.de/wiki/docs:config_management" text:style-name="Internet_20_link" text:visited-style-name="Visited_20_Internet_20_Link">Config-Managment Repo</text:a> gibt es public unter <text:a xlink:type="simple" xlink:href="https://forgejo.c3voc.de/voc/cm" text:style-name="Internet_20_link" text:visited-style-name="Visited_20_Internet_20_Link">https://forgejo.c3voc.de/voc/cm</text:a> , der <text:a xlink:type="simple" xlink:href="https://c3voc.de/wiki/c3tracker" text:style-name="Internet_20_link" text:visited-style-name="Visited_20_Internet_20_Link">C3Tracker</text:a> ist inzwischen unter einen Open Source Lizenz veröffentlicht, wie in den Quellen oben auch schon angesprochen sind ein paar einige wenige Komponenten noch nicht vollständig veröffentlicht, wie z.B. unsere Encoding Profile für den C3Tracker.  </text:p>
      <text:p text:style-name="Text_20_body">Frag uns aber einfach trotzdem per Matrix/IRC oder Mail wenn du was davon brauchst, wir versuchen dann natürlich dir dabei zu helfen. </text:p>
      <text:p text:style-name="Text_20_body">== English</text:p>
      <text:p text:style-name="Text_20_body">=== We are a hackerspace / activist group / CCC Erfa / conference, can you publish our content on media.ccc.de ?</text:p>
      <text:p text:style-name="Text_20_body">In most cases the answer will be YES we love to. There are a few “rules” here:</text:p>
      <text:list text:style-name="List_20_1" text:continue-numbering="false">
        <text:list-item>
          <text:p text:style-name="List_20_1_Content_First">We only publish content that is under a free <text:a xlink:type="simple" xlink:href="https://c3voc.de/wiki/howto:licences" text:style-name="Internet_20_link" text:visited-style-name="Visited_20_Internet_20_Link">license</text:a>. We prefer CC BY 4.0.</text:p>
        </text:list-item>
        <text:list-item>
          <text:p text:style-name="List_20_1_Content">You need to be the copyright owner of the material or at least have the OK from the owner.</text:p>
        </text:list-item>
        <text:list-item>
          <text:p text:style-name="List_20_1_Content">The content can't contain material which falls under the DMCA and also no music by artists that are in GEMA</text:p>
        </text:list-item>
        <text:list-item>
          <text:p text:style-name="List_20_1_Content">We need meta data from you. There a different ways to provide them.</text:p>
          <text:list text:style-name="List_20_1">
            <text:list-item>
              <text:p text:style-name="List_20_1_Content">If possible we prefer a <text:a xlink:type="simple" xlink:href="https://c3voc.de/wiki/schedule" text:style-name="Internet_20_link" text:visited-style-name="Visited_20_Internet_20_Link">Schedule</text:a>.xml/json, but we now also can provide a web form at <text:a xlink:type="simple" xlink:href="https://import.c3voc.de" text:style-name="Internet_20_link" text:visited-style-name="Visited_20_Internet_20_Link">https://import.c3voc.de</text:a> where you can fill them in manually.</text:p>
            </text:list-item>
          </text:list>
        </text:list-item>
        <text:list-item>
          <text:p text:style-name="List_20_1_Content">We need to re-encode the material for the best user experience. Please provide a 1080p file with high quality profile as source material if possible.</text:p>
        </text:list-item>
        <text:list-item>
          <text:p text:style-name="List_20_1_Content">We need you to provide the material on an HTTP(s) server or upload it via the web form on import.c3voc.de</text:p>
        </text:list-item>
        <text:list-item>
          <text:p text:style-name="List_20_1_Content">If you want to provide material on a regular basis we can set up a pipeline, which enables you to publish your content yourself on media.ccc.de</text:p>
        </text:list-item>
        <text:list-item>
          <text:p text:style-name="List_20_1_Content">Please provide a PNG (+SVG) logo of your lecture series / conference which we can use on media.ccc.de</text:p>
        </text:list-item>
        <text:list-item>
          <text:p text:style-name="List_20_1_Content_Last">… and a group mail address, where we can read you and your team</text:p>
        </text:list-item>
      </text:list>
      <text:p text:style-name="Text_20_body">Talk to us in #voc-lounge on hackint.org c.f. <text:a xlink:type="simple" xlink:href="https://c3voc.de/wiki/contact" text:style-name="Internet_20_link" text:visited-style-name="Visited_20_Internet_20_Link">Communication / Contact</text:a></text:p>
      <text:p text:style-name="Text_20_body">=== Can you record and stream our event?</text:p>
      <text:p text:style-name="Text_20_body">We try to support non-commercial and community-driven events as much as we can for free, but also help out for commercial events from time-to-time.<text:line-break/>As we are a group of volunteers and enthusiasts we do all this in our spare time, therefore we can only cover your event if some of us have spare time and motivation to come.<text:line-break/>We need to ask you to cover travel expenses and shipping for the equipment. We encourage you, if that's in you budget, to also give some money to our project so we can maintain and extend our setup.<text:line-break/>As a base line for commercial events / events with a budget for this we ask for 500€ / day / room. The money goes 100% into the project.
You also should find some people who will help with the recording, e.g. operating a camera.  </text:p>
      <text:p text:style-name="Text_20_body">Further we need the following information from you to evaluate if we can help you:</text:p>
      <text:list text:style-name="List_20_1" text:continue-numbering="false">
        <text:list-item>
          <text:p text:style-name="List_20_1_Content_First">Number of lecture rooms to cover</text:p>
        </text:list-item>
        <text:list-item>
          <text:p text:style-name="List_20_1_Content">Dates of the days where you need coverage</text:p>
        </text:list-item>
        <text:list-item>
          <text:p text:style-name="List_20_1_Content">Is a build up / tear down before / after the event possible</text:p>
        </text:list-item>
        <text:list-item>
          <text:p text:style-name="List_20_1_Content">Internet connection on site?</text:p>
          <text:list text:style-name="List_20_1">
            <text:list-item>
              <text:p text:style-name="List_20_1_Content">For streaming we need &gt;= 5Mbit / room</text:p>
            </text:list-item>
            <text:list-item>
              <text:p text:style-name="List_20_1_Content">For releasing we need some bandwidth on top of that</text:p>
            </text:list-item>
            <text:list-item>
              <text:p text:style-name="List_20_1_Content">Layer 2 VLAN spanning all recorded rooms</text:p>
            </text:list-item>
          </text:list>
        </text:list-item>
        <text:list-item>
          <text:p text:style-name="List_20_1_Content">Are there projectors present</text:p>
          <text:list text:style-name="List_20_1">
            <text:list-item>
              <text:p text:style-name="List_20_1_Content">Are the projectors part of a multimedia system? Provide as much information on this as possible</text:p>
            </text:list-item>
          </text:list>
        </text:list-item>
        <text:list-item>
          <text:p text:style-name="List_20_1_Content">Is an Audio system available, should it be used, is there a way to get audio for the recording out of it (XLR symmetric audio preferred)</text:p>
          <text:list text:style-name="List_20_1">
            <text:list-item>
              <text:p text:style-name="List_20_1_Content">We can bring audio mixers and microphones but no PA</text:p>
            </text:list-item>
          </text:list>
        </text:list-item>
        <text:list-item>
          <text:p text:style-name="List_20_1_Content">Do you have insurance for equipment</text:p>
        </text:list-item>
        <text:list-item>
          <text:p text:style-name="List_20_1_Content">How do you schedule your talks? We need meta data for all talks that should be recorded</text:p>
          <text:list text:style-name="List_20_1">
            <text:list-item>
              <text:p text:style-name="List_20_1_Content">We strongly recommend to use pretalx or frab to build your schedule/program</text:p>
            </text:list-item>
            <text:list-item>
              <text:p text:style-name="List_20_1_Content">See also <text:a xlink:type="simple" xlink:href="https://c3voc.de/wiki/schedule" text:style-name="Internet_20_link" text:visited-style-name="Visited_20_Internet_20_Link">Schedule</text:a></text:p>
            </text:list-item>
          </text:list>
        </text:list-item>
        <text:list-item>
          <text:p text:style-name="List_20_1_Content">Under which <text:a xlink:type="simple" xlink:href="https://c3voc.de/wiki/howto:licences" text:style-name="Internet_20_link" text:visited-style-name="Visited_20_Internet_20_Link">license</text:a> you want to publish the recordings</text:p>
          <text:list text:style-name="List_20_1">
            <text:list-item>
              <text:p text:style-name="List_20_1_Content">We suggest <text:a xlink:type="simple" xlink:href="https://creativecommons.org/licenses/by/4.0/" text:style-name="Internet_20_link" text:visited-style-name="Visited_20_Internet_20_Link">CC BY 4.0</text:a></text:p>
            </text:list-item>
          </text:list>
        </text:list-item>
        <text:list-item>
          <text:p text:style-name="List_20_1_Content">We will need some artwork from you to prepare intro and outro for the recorded videos, the streaming website and a background image for the videos.</text:p>
          <text:list text:style-name="List_20_1">
            <text:list-item>
              <text:p text:style-name="List_20_1_Content">Are you able to operate some python script that will help you to create all this?</text:p>
            </text:list-item>
            <text:list-item>
              <text:p text:style-name="List_20_1_Content">Do you have a graphic designer we should talk to?</text:p>
            </text:list-item>
          </text:list>
        </text:list-item>
        <text:list-item>
          <text:p text:style-name="List_20_1_Content_Last">For more details see <text:a xlink:type="simple" xlink:href="https://c3voc.de/wiki/requirements" text:style-name="Internet_20_link" text:visited-style-name="Visited_20_Internet_20_Link">Requirement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22::04:08</meta:creation-date>
    <dc:creator>Generated</dc:creator>
    <dc:date>2026-08-25T22::04:08</dc:date>
    <dc:language>en-US</dc:language>
    <meta:editing-cycles>1</meta:editing-cycles>
    <meta:editing-duration>PT0S</meta:editing-duration>
    <dc:title>faq</dc:title>
  </office:meta>
</office:document-meta>
</file>