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vcfb19"/>= Vintage Computing Festival Berlin 2019</text:p>
      <text:p text:style-name="Text_20_body">— <text:span text:style-name="Emphasis"><text:a xlink:type="simple" xlink:href="mailto:derpeter@berlin.ccc.de" text:style-name="Internet_20_link" text:visited-style-name="Visited_20_Internet_20_Link">derpeter</text:a> 2019/09/03 11:22</text:span> Ich kann sehr warscheinlich mindestens einen tag da sein</text:p>
      <text:p text:style-name="Text_20_body">— bjoern: wie lange ich samstag kann ist leider noch nicht kla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02::02:53</meta:creation-date>
    <dc:creator>Generated</dc:creator>
    <dc:date>2026-08-19T02::02:53</dc:date>
    <dc:language>en-US</dc:language>
    <meta:editing-cycles>1</meta:editing-cycles>
    <meta:editing-duration>PT0S</meta:editing-duration>
    <dc:title>events:vcfb19</dc:title>
  </office:meta>
</office:document-meta>
</file>