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4at"/>= T4AT (//SEIBERT/MEDIA)</text:p>
      <text:list text:style-name="List_20_1" text:continue-numbering="false">
        <text:list-item>
          <text:p text:style-name="List_20_1_Content_First">Das Event findet an der IHK Wiesbaden statt und hat 4 aufzuzeichnende Räume.</text:p>
        </text:list-item>
        <text:list-item>
          <text:p text:style-name="List_20_1_Content">Seibert Media hat selbst ein Raum-Set, dennoch werden 4 Saal-Cases vom VOC angemietet werden. Allerdings existiert in der IHK quasi kein Audio-Setup, so dass wir alles an Audio-Cases leihen würden das da ist.</text:p>
        </text:list-item>
        <text:list-item>
          <text:p text:style-name="List_20_1_Content">Ebenso stellt Seibert Media ein Storage aus dem eigenen Fundus. Die Kosten werden nach dem üblichen Preis abgerechnet.</text:p>
        </text:list-item>
        <text:list-item>
          <text:p text:style-name="List_20_1_Content">Transport via Spedition wird von Seibert Media organisiert, bezahlt und versichert.</text:p>
        </text:list-item>
        <text:list-item>
          <text:p text:style-name="List_20_1_Content_Last">Die Veranstaltung dauert 2 Tage lang, davon ist jedoch nur der erste aufzuzeichnen, der zweite wird für Workshops benutzt. An diesem werden wie das Processing abschließen, abbauen und die Cases sor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0::23:59</meta:creation-date>
    <dc:creator>Generated</dc:creator>
    <dc:date>2026-08-20T10::23:59</dc:date>
    <dc:language>en-US</dc:language>
    <meta:editing-cycles>1</meta:editing-cycles>
    <meta:editing-duration>PT0S</meta:editing-duration>
    <dc:title>events:t4at</dc:title>
  </office:meta>
</office:document-meta>
</file>