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t4at18"/>= Tools4AgileTeams 2018</text:p>
      <text:h text:style-name="Heading_20_1" text:outline-level="1"><text:bookmark-start text:name="__RefHeading___raumaufteilung_1"/><text:bookmark-start text:name="raumaufteilung"/>Raumaufteilung<text:bookmark-end text:name="__RefHeading___raumaufteilung_1"/><text:bookmark-end text:name="raumaufteilung"/></text:h>
      <text:list text:style-name="List_20_1" text:continue-numbering="false">
        <text:list-item>
          <text:p text:style-name="List_20_1_Content_First">Raum 1: Case 5</text:p>
        </text:list-item>
        <text:list-item>
          <text:p text:style-name="List_20_1_Content">Raum 2: Case 3</text:p>
        </text:list-item>
        <text:list-item>
          <text:p text:style-name="List_20_1_Content">Raum 3: Case 2</text:p>
        </text:list-item>
        <text:list-item>
          <text:p text:style-name="List_20_1_Content">Präsidentenzimmer: Case 6</text:p>
        </text:list-item>
        <text:list-item>
          <text:p text:style-name="List_20_1_Content_Last">Großer Saal: Case 1</text:p>
        </text:list-item>
      </text:list>
      <text:h text:style-name="Heading_20_2" text:outline-level="2"><text:bookmark-start text:name="__RefHeading___frequenzen_2"/><text:bookmark-start text:name="frequenzen"/>Frequenzen<text:bookmark-end text:name="__RefHeading___frequenzen_2"/><text:bookmark-end text:name="frequenzen"/></text:h>
      <text:p text:style-name="Text_20_body">alles bank 3</text:p>
      <text:list text:style-name="List_20_1" text:continue-numbering="false">
        <text:list-item>
          <text:p text:style-name="LastListParagraph_List_20_1_Content_First">saal 1</text:p>
        </text:list-item>
      </text:list>
      <text:p text:style-name="Text_20_body">** hand 1 B3 ch01
** hand 2 b3 ch02
** head   b3 ch03</text:p>
      <text:list text:style-name="List_20_1" text:continue-numbering="false">
        <text:list-item>
          <text:p text:style-name="LastListParagraph_List_20_1_Content_First">saal 2</text:p>
        </text:list-item>
      </text:list>
      <text:p text:style-name="Text_20_body">** head   b3 ch4
** hand 1 b3 ch5
** hand 2 b3 ch6</text:p>
      <text:list text:style-name="List_20_1" text:continue-numbering="false">
        <text:list-item>
          <text:p text:style-name="LastListParagraph_List_20_1_Content_First">saal 3</text:p>
        </text:list-item>
      </text:list>
      <text:p text:style-name="Text_20_body">** head   b3 ch7
** hand 1 b3 ch8
** hand 2 b3 ch9</text:p>
      <text:list text:style-name="List_20_1" text:continue-numbering="false">
        <text:list-item>
          <text:p text:style-name="LastListParagraph_List_20_1_Content_First">präsidentenzimmer</text:p>
        </text:list-item>
      </text:list>
      <text:p text:style-name="Text_20_body">** head   b3 ch10
** hand 1 b3 ch11
** hand 2 b3 ch1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2::43:46</meta:creation-date>
    <dc:creator>Generated</dc:creator>
    <dc:date>2026-09-12T12::43:46</dc:date>
    <dc:language>en-US</dc:language>
    <meta:editing-cycles>1</meta:editing-cycles>
    <meta:editing-duration>PT0S</meta:editing-duration>
    <dc:title>events:t4at18</dc:title>
  </office:meta>
</office:document-meta>
</file>