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ubscribe11"/>= SUBSCRIBE 11</text:p>
      <text:p text:style-name="Text_20_body">== Räume</text:p>
      <text:p text:style-name="Text_20_body">Alles im EG: <text:a xlink:type="simple" xlink:href="https://www.peteredel.de/location/session-raeume/" text:style-name="Internet_20_link" text:visited-style-name="Visited_20_Internet_20_Link">https://www.peteredel.de/location/session-raeume/</text:a> </text:p>
      <text:p text:style-name="Text_20_body">Ab Samstags, Workshops in </text:p>
      <text:list text:style-name="List_20_1" text:continue-numbering="false">
        <text:list-item>
          <text:p text:style-name="List_20_1_Content_First">Raum 06</text:p>
        </text:list-item>
        <text:list-item>
          <text:p text:style-name="List_20_1_Content">Raum 04</text:p>
        </text:list-item>
        <text:list-item>
          <text:p text:style-name="List_20_1_Content_Last">…</text:p>
        </text:list-item>
      </text:list>
      <text:p text:style-name="Text_20_body">=== Großer Saal</text:p>
      <text:p text:style-name="Text_20_body">VOC-Raumset: 6</text:p>
      <text:list text:style-name="List_20_1" text:continue-numbering="false">
        <text:list-item>
          <text:p text:style-name="List_20_1_Content_First">bis zu 300 Personen,</text:p>
        </text:list-item>
        <text:list-item>
          <text:p text:style-name="List_20_1_Content">zwei Kameras</text:p>
        </text:list-item>
        <text:list-item>
          <text:p text:style-name="List_20_1_Content">xHain Audiofunkstrecken (Digital 500MHz) + unser Audiocase mit Mikros (823MHz)</text:p>
        </text:list-item>
        <text:list-item>
          <text:p text:style-name="List_20_1_Content_Last">mit einem Haustechniker der sich um PA und jede andere technische Frage die wir ins Haus haben beantworten/helfen kann</text:p>
        </text:list-item>
      </text:list>
      <text:p text:style-name="Text_20_body">=== Raum 6</text:p>
      <text:p text:style-name="Text_20_body">“Workshopraum mit Aufzeichnung” → VOC-Raumset: 2</text:p>
      <text:list text:style-name="List_20_1" text:continue-numbering="false">
        <text:list-item>
          <text:p text:style-name="LastListParagraph_List_20_1_Content_First">eine Kamera mit Mixerlaptop, von einer Person bedienbar.</text:p>
        </text:list-item>
      </text:list>
      <text:p text:style-name="Text_20_body">=== Raum 5</text:p>
      <text:p text:style-name="Text_20_body">Orga + VOC Office</text:p>
      <text:p text:style-name="Text_20_body">== Meta VOC Orga</text:p>
      <text:p text:style-name="Text_20_body">=== Ablauf</text:p>
      <text:p text:style-name="Text_20_body"><text:span text:style-name="Strong_20_Emphasis">Logistik:</text:span> <text:span text:style-name="del">Tim holt die Cases am 07.10.2024 bei Jugend Hackt, Saarbrücker Straße 23 ab und bringt sie zur Veranstaltungslocaiton</text:span> Wir hohlen die Cases im Lager ab und am Sonntag fahren wir dann ins CCCV Lager in der Holzhauer Str. zurück</text:p>
      <text:list text:style-name="List_20_1" text:continue-numbering="false">
        <text:list-item>
          <text:p text:style-name="List_20_1_Content_First"> 10 Uhr wird eh das VCFB Zeug abgeholt, da können wir auch einfach hinkommen.</text:p>
        </text:list-item>
        <text:list-item/>
      </text:list>
      <text:p text:style-name="Text_20_body">==== Donnerstag
Wir holen</text:p>
      <text:list text:style-name="List_20_1" text:continue-numbering="false">
        <text:list-item/>
        <text:list-item>
          <text:list text:style-name="List_20_1">
            <text:list-item>
              <text:p text:style-name="List_20_1_Content">Bildschirm und</text:p>
            </text:list-item>
          </text:list>
        </text:list-item>
        <text:list-item>
          <text:p text:style-name="List_20_1_Content_Last"> (steht noch aus)</text:p>
        </text:list-item>
      </text:list>
      <text:p text:style-name="Text_20_body">und bringen diese Hardware zum Veranstaltungsort
==== Freitag
Cases sind bereits vor Ort, weil wir sie Donnerstags dort hingebracht haben.</text:p>
      <text:list text:style-name="List_20_1" text:continue-numbering="false">
        <text:list-item>
          <text:p text:style-name="List_20_1_Content_First">8:00 Gebäude wird geöffnet bzw. wir könnten ab 8:00 Uhr rein</text:p>
        </text:list-item>
        <text:list-item>
          <text:p text:style-name="List_20_1_Content">~9:00 Tim &amp; Andi bringen nochmal Hardware aus der Metaebene zur Veranstaltung</text:p>
        </text:list-item>
        <text:list-item>
          <text:p text:style-name="List_20_1_Content">10:00 Haustechniker 2 (Gregor) ist da</text:p>
        </text:list-item>
        <text:list-item>
          <text:p text:style-name="List_20_1_Content">12:00 Technischer Aufbau im Großen Saal kann starten</text:p>
          <text:list text:style-name="List_20_1">
            <text:list-item>
              <text:p text:style-name="List_20_1_Content">Danimo, Jack, Andi, Moira?</text:p>
            </text:list-item>
          </text:list>
        </text:list-item>
        <text:list-item>
          <text:p text:style-name="List_20_1_Content">14:00 reguläre Teilnehmer können ins Gebäude</text:p>
        </text:list-item>
        <text:list-item>
          <text:p text:style-name="List_20_1_Content">16:00 Programm im Großen Saal geht los bis mind. 20:30</text:p>
        </text:list-item>
        <text:list-item>
          <text:p text:style-name="List_20_1_Content_Last">??:?? Aufbau in “Workshop” Raum 6</text:p>
        </text:list-item>
      </text:list>
      <text:p text:style-name="Text_20_body">==== Samstag</text:p>
      <text:list text:style-name="List_20_1" text:continue-numbering="false">
        <text:list-item>
          <text:p text:style-name="List_20_1_Content_First">10:00 Programm im Großen Saal geht weiter</text:p>
        </text:list-item>
        <text:list-item>
          <text:p text:style-name="List_20_1_Content">10:45 Programm im Barcamp Track (Raum 6 + Raum 4) geht los</text:p>
        </text:list-item>
        <text:list-item>
          <text:p text:style-name="List_20_1_Content_Last">20:30 Vortrag “Die C3VOC Infrastruktur und Geschichte” beginnt, anschließend vermutlich Fragen beantwort und &amp; Hardware zeigen in beiden Räumen inklusive Case 2.0 Prototyp</text:p>
        </text:list-item>
      </text:list>
      <text:p text:style-name="Text_20_body">==== Sonntag</text:p>
      <text:list text:style-name="List_20_1" text:continue-numbering="false">
        <text:list-item>
          <text:p text:style-name="List_20_1_Content_First">10:00 Programm geht in allen Räumen weiter</text:p>
        </text:list-item>
        <text:list-item>
          <text:p text:style-name="List_20_1_Content">15:00 Programm endet im Barcamp Track</text:p>
          <text:list text:style-name="List_20_1">
            <text:list-item>
              <text:p text:style-name="List_20_1_Content">Abbau Raum 6?</text:p>
            </text:list-item>
          </text:list>
        </text:list-item>
        <text:list-item>
          <text:p text:style-name="List_20_1_Content">~16:00 Programm endet im Großen Saal</text:p>
        </text:list-item>
        <text:list-item>
          <text:p text:style-name="List_20_1_Content">Abbau</text:p>
        </text:list-item>
        <text:list-item>
          <text:p text:style-name="List_20_1_Content_Last">Abtransport Hardware ins CCCV Lager</text:p>
        </text:list-item>
      </text:list>
      <text:p text:style-name="Text_20_body">=== Wer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danimo</text:p>
        </text:list-item>
        <text:list-item>
          <text:p text:style-name="List_20_1_Content">jack</text:p>
        </text:list-item>
        <text:list-item>
          <text:p text:style-name="List_20_1_Content">moira</text:p>
        </text:list-item>
        <text:list-item>
          <text:p text:style-name="List_20_1_Content">terru</text:p>
        </text:list-item>
        <text:list-item>
          <text:p text:style-name="List_20_1_Content_Last">joliyea</text:p>
        </text:list-item>
      </text:list>
      <text:p text:style-name="Text_20_body"><text:line-break/></text:p>
      <text:h text:style-name="Heading_20_4" text:outline-level="4"><text:bookmark-start text:name="__RefHeading___checkliste_1"/><text:bookmark-start text:name="checkliste"/>Checkliste<text:bookmark-end text:name="__RefHeading___checkliste_1"/><text:bookmark-end text:name="checkliste"/></text:h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>
          <text:list text:style-name="List_20_1">
            <text:list-item>
              <text:p text:style-name="List_20_1_Content">Wo bekommen wir das HDMI? – 1080p25 oder besser</text:p>
            </text:list-item>
          </text:list>
        </text:list-item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>
              <text:list text:style-name="List_20_1">
                <text:list-item>
                  <text:p text:style-name="List_20_1_Content">unklar, aber “es ist alles vollständig Gigabit”</text:p>
                </text:list-item>
                <text:list-item>
                  <text:p text:style-name="List_20_1_Content">Können sie uns ein VOC-VLAN schalten oder können/müssen wir unseren eigenen Switch deployen?</text:p>
                </text:list-item>
              </text:list>
            </text:list-item>
            <text:list-item>
              <text:p text:style-name="List_20_1_Content">Uplink 400Mbit symmetrisch ins Internet</text:p>
              <text:list text:style-name="List_20_1">
                <text:list-item>
                  <text:p text:style-name="List_20_1_Content">wo ist der Ethernet-Uplink?</text:p>
                </text:list-item>
              </text:list>
            </text:list-item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 → gibt ein Orga-Office im Raum 05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0::23:26</meta:creation-date>
    <dc:creator>Generated</dc:creator>
    <dc:date>2026-08-21T20::23:26</dc:date>
    <dc:language>en-US</dc:language>
    <meta:editing-cycles>1</meta:editing-cycles>
    <meta:editing-duration>PT0S</meta:editing-duration>
    <dc:title>events:subscribe11</dc:title>
  </office:meta>
</office:document-meta>
</file>