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550b64faa52c970751d45b9807c449.jpg"/>
  <manifest:file-entry manifest:media-type="image/jpeg" manifest:full-path="Pictures/ccd5f19a4588201ed7acb6ddda6423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sendezentrum2014"/><text:bookmark-start text:name="__RefHeading___sendezentrum_auf_der_republika_2014_1"/><text:bookmark-start text:name="sendezentrum_auf_der_republika_2014"/>Sendezentrum auf der Republika 2014<text:bookmark-end text:name="__RefHeading___sendezentrum_auf_der_republika_2014_1"/><text:bookmark-end text:name="sendezentrum_auf_der_republika_2014"/></text:h>
      <text:p text:style-name="Text_20_body">Es wurden das 'Bühnenprogramm' mit zwei Kameras und Encoder 1 via DVswitch aufgezeichnet und von Marc via Tracker geschnitten.</text:p>
      <text:p text:style-name="Text_20_body">Alle Daten wurden an Tim übergeben, der sich um die Veröffentlichung kümmert. Die Mitschnitte der Sondersendung wurden inzwischen alle hochgeladen: </text:p>
      <text:list text:style-name="List_20_1" text:continue-numbering="false">
        <text:list-item>
          <text:p text:style-name="LastListParagraph_List_20_1_Content_First"><text:a xlink:type="simple" xlink:href="https://www.youtube.com/playlist?list=PLIoqMTM7qDWqOxL0oScz7L1IlZEeKunHn" text:style-name="Internet_20_link" text:visited-style-name="Visited_20_Internet_20_Link">https://www.youtube.com/playlist?list=PLIoqMTM7qDWqOxL0oScz7L1IlZEeKunHn</text:a></text:p>
        </text:list-item>
      </text:list>
      <text:p text:style-name="Text_20_body">Podcaster die ihre Aufzeichnungen haben wollen, können sich an Tim oder uns wenden.</text:p>
      <text:list text:style-name="List_20_1" text:continue-numbering="false">
        <text:list-item>
          <text:p text:style-name="List_20_1_Content_First"><text:a xlink:type="simple" xlink:href="http://anyca.st/2014/050-5-000-jahre-sauerbraten" text:style-name="Internet_20_link" text:visited-style-name="Visited_20_Internet_20_Link">http://anyca.st/2014/050-5-000-jahre-sauerbraten</text:a></text:p>
        </text:list-item>
        <text:list-item>
          <text:p text:style-name="List_20_1_Content_Last"><text:a xlink:type="simple" xlink:href="http://fokus-fussball.de/2014/05/08/genb07-republica14-tot-toter-sportblogs/" text:style-name="Internet_20_link" text:visited-style-name="Visited_20_Internet_20_Link">http://fokus-fussball.de/2014/05/08/genb07-republica14-tot-toter-sportblogs/</text:a></text:p>
        </text:list-item>
      </text:list>
      <text:h text:style-name="Heading_20_2" text:outline-level="2"><text:bookmark-start text:name="__RefHeading___wer_2"/><text:bookmark-start text:name="wer"/>Wer<text:bookmark-end text:name="__RefHeading___wer_2"/><text:bookmark-end text:name="wer"/></text:h>
      <text:list text:style-name="List_20_1" text:continue-numbering="false">
        <text:list-item>
          <text:p text:style-name="List_20_1_Content_First">Danimo (Mischen Remote via VNC und Live Sondersendung)</text:p>
        </text:list-item>
        <text:list-item>
          <text:p text:style-name="List_20_1_Content">Marc (Aufbau, Mischen, Schnitt, Abbau)</text:p>
        </text:list-item>
        <text:list-item>
          <text:p text:style-name="List_20_1_Content">Andi</text:p>
        </text:list-item>
        <text:list-item>
          <text:p text:style-name="List_20_1_Content_Last">Mazdermind (remote)</text:p>
        </text:list-item>
      </text:list>
      <text:h text:style-name="Heading_20_2" text:outline-level="2"><text:bookmark-start text:name="__RefHeading___checklisten_3"/><text:bookmark-start text:name="checklisten"/>Checklisten<text:bookmark-end text:name="__RefHeading___checklisten_3"/><text:bookmark-end text:name="checklisten"/></text:h>
      <text:p text:style-name="Text_20_body"><draw:frame draw:style-name="media" draw:name="Array Legend" text:anchor-type="as-char" draw:z-index="0" svg:width="47.836666666667cm" style:rel-width="100%"><draw:text-box><text:p text:style-name="legendcenter"><draw:frame draw:style-name="media" draw:name="Array" text:anchor-type="as-char" draw:z-index="0" svg:width="47.836666666667cm" style:rel-width="100%" svg:height="84.1375cm" style:rel-height="scale"><draw:image xlink:href="Pictures/6b550b64faa52c970751d45b9807c449.jpg" xlink:type="simple" xlink:show="embed" xlink:actuate="onLoad"/></draw:frame>Array</text:p></draw:text-box></draw:frame><draw:frame draw:style-name="media" draw:name="Array Legend" text:anchor-type="as-char" draw:z-index="0" svg:width="55.033333333333cm" style:rel-width="100%"><draw:text-box><text:p text:style-name="legendcenter"><draw:frame draw:style-name="media" draw:name="Array" text:anchor-type="as-char" draw:z-index="1" svg:width="55.033333333333cm" style:rel-width="100%" svg:height="81.306458333333cm" style:rel-height="scale"><draw:image xlink:href="Pictures/ccd5f19a4588201ed7acb6ddda6423e6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45:01</meta:creation-date>
    <dc:creator>Generated</dc:creator>
    <dc:date>2026-08-27T01::45:01</dc:date>
    <dc:language>en-US</dc:language>
    <meta:editing-cycles>1</meta:editing-cycles>
    <meta:editing-duration>PT0S</meta:editing-duration>
    <dc:title>events:sendezentrum2014</dc:title>
  </office:meta>
</office:document-meta>
</file>