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events:rc3:standorte:ulm"/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Wikipaka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wikipaka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Verschwoerhaus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Verschwoerhaus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Ulm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wahrscheinlich, nach Absprache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unklar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stk, robbi5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kontakt20@verschwoerhaus.de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89073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48.39653, 9.99028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stk, robbi5</text:p>
          </table:table-cell>
        </table:table-row>
        <table:table-row>
          <table:table-cell office:value-type="string" table:style-name="tableheader">
            <text:p text:style-name="Table_20_Heading">heaven_contact_email</text:p>
          </table:table-cell>
          <table:table-cell office:value-type="string" table:style-name="tablecell">
            <text:p text:style-name="tablealignleft"><text:a xlink:type="simple" xlink:href="mailto:kontakt20@verschwoerhaus.de" text:style-name="Internet_20_link" text:visited-style-name="Visited_20_Internet_20_Link">kontakt20@verschwoerhaus.de</text:a></text:p>
          </table:table-cell>
        </table:table-row>
      </table:table>
      <text:p text:style-name="Text_20_body">= Ulm</text:p>
      <text:p text:style-name="Text_20_body">== Verschwoerhaus</text:p>
      <text:list text:style-name="List_20_1" text:continue-numbering="false">
        <text:list-item>
          <text:p text:style-name="List_20_1_Content_First"><text:span text:style-name="Strong_20_Emphasis">Wo</text:span>: Weinhof 7 und Weinhof 9. Parken vor Ort nicht ohne weiteres möglich, nächste Tiefgarage ist P Rathaus. Nächste ÖV-Haltestellen sind Steinerne Brücke und Rathaus Ulm</text:p>
        </text:list-item>
        <text:list-item>
          <text:p text:style-name="List_20_1_Content"><text:span text:style-name="Strong_20_Emphasis">Wann</text:span>: tbd</text:p>
        </text:list-item>
        <text:list-item>
          <text:p text:style-name="List_20_1_Content"><text:span text:style-name="Strong_20_Emphasis">Wie</text:span>: Wir machen vor allem Regie für den Wikipaka-Kanal. Beiträge zu anderen Programmen sind nach Absprache möglich. Wir gehen aber derzeit davon aus, dass „richtiger“ Studiobetrieb wie er mal angedacht war wegen Pandemie nur mäßig sinnvoll sein wird.</text:p>
        </text:list-item>
        <text:list-item>
          <text:p text:style-name="List_20_1_Content_Last"><text:span text:style-name="Strong_20_Emphasis">Hygienemassnahmen und Einschränkungen</text:span>: tb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47:06</meta:creation-date>
    <dc:creator>Generated</dc:creator>
    <dc:date>2026-09-08T21::47:06</dc:date>
    <dc:language>en-US</dc:language>
    <meta:editing-cycles>1</meta:editing-cycles>
    <meta:editing-duration>PT0S</meta:editing-duration>
    <dc:title>events:rc3:standorte:ulm</dc:title>
  </office:meta>
</office:document-meta>
</file>