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c3:home-video-setup-angel"/>= Home Video Setup Angel</text:p>
      <text:p text:style-name="Text_20_body">Links:</text:p>
      <text:list text:style-name="List_20_1" text:continue-numbering="false">
        <text:list-item>
          <text:p text:style-name="List_20_1_Content_First"><text:a xlink:type="simple" xlink:href="https://meeten.statt-drosseln.de/b" text:style-name="Internet_20_link" text:visited-style-name="Visited_20_Internet_20_Link">https://meeten.statt-drosseln.de/b</text:a></text:p>
        </text:list-item>
        <text:list-item>
          <text:p text:style-name="List_20_1_Content"><text:a xlink:type="simple" xlink:href="https://ninja.c3voc.de/" text:style-name="Internet_20_link" text:visited-style-name="Visited_20_Internet_20_Link">https://ninja.c3voc.de/</text:a></text:p>
        </text:list-item>
        <text:list-item>
          <text:p text:style-name="List_20_1_Content_Last"><text:a xlink:type="simple" xlink:href="https://c3voc.de/wiki/howto:obs_ninja" text:style-name="Internet_20_link" text:visited-style-name="Visited_20_Internet_20_Link"> Howto OBS Ninja</text:a> (Im Aufbau, neue Informationen gerne eintragen)</text:p>
        </text:list-item>
      </text:list>
      <text:p text:style-name="Text_20_body">== Ablauf</text:p>
      <text:list text:style-name="List_20_1" text:continue-numbering="false">
        <text:list-item>
          <text:p text:style-name="List_20_1_Content_First">Termin mit Speaker im RT checken, ggf. kommunizieren</text:p>
        </text:list-item>
        <text:list-item>
          <text:p text:style-name="List_20_1_Content">Start-URL (Jitsi oder BBB) an den Speaker kommunizieren</text:p>
        </text:list-item>
        <text:list-item>
          <text:p text:style-name="List_20_1_Content">Technisches Setup (Jitsi oder OBS.Ninja)</text:p>
        </text:list-item>
        <text:list-item>
          <text:p text:style-name="List_20_1_Content">Ablauf und Probe (Herald, dann Vortrag, dann Q&amp;A, dann Abmoderation)</text:p>
        </text:list-item>
        <text:list-item>
          <text:p text:style-name="List_20_1_Content_Last">Kommentar im RT zu Ergebnis und Besonderheiten, insbesondere ob Jitsi oder OBS.Ninja</text:p>
        </text:list-item>
      </text:list>
      <text:p text:style-name="Text_20_body">== Setup OBS.Ninja</text:p>
      <text:list text:style-name="List_20_1" text:continue-numbering="false">
        <text:list-item>
          <text:p text:style-name="List_20_1_Content_First">Immer “Add Group Chat”; Raumname denkt euch selbst aus</text:p>
        </text:list-item>
        <text:list-item>
          <text:p text:style-name="List_20_1_Content">Guest Invite für Video und Ton</text:p>
        </text:list-item>
        <text:list-item>
          <text:p text:style-name="List_20_1_Content_Last">Broadcast Invite für Screensharing</text:p>
        </text:list-item>
      </text:list>
      <text:p text:style-name="Text_20_body">== Checklist Home Video Setup</text:p>
      <text:p text:style-name="Text_20_body">=== Audio:</text:p>
      <text:list text:style-name="List_20_1" text:continue-numbering="false">
        <text:list-item/>
        <text:list-item/>
      </text:list>
      <text:p text:style-name="Text_20_body">=== Videoübertragung:
==== OBS Ninja</text:p>
      <text:list text:style-name="List_20_1" text:continue-numbering="false">
        <text:list-item/>
        <text:list-item/>
        <text:list-item/>
        <text:list-item/>
        <text:list-item>
          <text:p text:style-name="List_20_1_Content">ScreenShare Sound benötigt ?</text:p>
          <text:list text:style-name="List_20_1">
            <text:list-item/>
          </text:list>
        </text:list-item>
        <text:list-item/>
        <text:list-item>
          <text:list text:style-name="List_20_1">
            <text:list-item>
              <text:p text:style-name="List_20_1_Content">Für Slides (möglichst die höchste Qualität):</text:p>
            </text:list-item>
            <text:list-item>
              <text:p text:style-name="List_20_1_Content_Last">Für die Kamera (Zweitrangig)</text:p>
            </text:list-item>
          </text:list>
        </text:list-item>
      </text:list>
      <text:p text:style-name="Text_20_body">==== Jitsi / BBB</text:p>
      <text:list text:style-name="List_20_1" text:continue-numbering="false">
        <text:list-item/>
        <text:list-item/>
        <text:list-item/>
      </text:list>
      <text:p text:style-name="Text_20_body">==== Dauertest</text:p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29:16</meta:creation-date>
    <dc:creator>Generated</dc:creator>
    <dc:date>2026-08-23T11::29:16</dc:date>
    <dc:language>en-US</dc:language>
    <meta:editing-cycles>1</meta:editing-cycles>
    <meta:editing-duration>PT0S</meta:editing-duration>
    <dc:title>events:rc3:home-video-setup-angel</dc:title>
  </office:meta>
</office:document-meta>
</file>