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2782ba33e6cb791a4a7dda05ac00122.png"/>
  <manifest:file-entry manifest:media-type="image/png" manifest:full-path="Pictures/91da1b7302667860efb8890a7d4401ae.png"/>
  <manifest:file-entry manifest:media-type="image/jpeg" manifest:full-path="Pictures/dd510c88b07d8020d206ba68283298fb.jpg"/>
  <manifest:file-entry manifest:media-type="image/jpeg" manifest:full-path="Pictures/d80c3d63a0640b67f212ee4cd108e859.jpg"/>
  <manifest:file-entry manifest:media-type="image/jpeg" manifest:full-path="Pictures/34520a9c1decd2f0058fb4ed4353525f.jpg"/>
  <manifest:file-entry manifest:media-type="image/jpeg" manifest:full-path="Pictures/b08cd1bde283a01f6cc9c969b7edeb9d.jpg"/>
  <manifest:file-entry manifest:media-type="image/jpeg" manifest:full-path="Pictures/3f45e86e29f5d971e82327e0aba3cf43.jpg"/>
  <manifest:file-entry manifest:media-type="image/jpeg" manifest:full-path="Pictures/6bd44a9fd87484ddd7f0ca06301c117d.jpg"/>
  <manifest:file-entry manifest:media-type="image/jpeg" manifest:full-path="Pictures/67aaa669ae8c864174366bf691432c68.jpg"/>
  <manifest:file-entry manifest:media-type="image/jpeg" manifest:full-path="Pictures/ae468ad281a2c99974465b741823e63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vents:rc3:artwork"/><text:bookmark-start text:name="__RefHeading___artwork_1"/><text:bookmark-start text:name="artwork"/>Artwork<text:bookmark-end text:name="__RefHeading___artwork_1"/><text:bookmark-end text:name="artwork"/></text:h>
      <text:list text:style-name="List_20_1" text:continue-numbering="false">
        <text:list-item>
          <text:p text:style-name="List_20_1_Content_First"><text:a xlink:type="simple" xlink:href="https://c3voc.de/wiki/events:rc3:rc3_obs_livestream.zip" text:style-name="Internet_20_link" text:visited-style-name="Visited_20_Internet_20_Link"> OBS Studio Assembly template</text:a></text:p>
        </text:list-item>
        <text:list-item>
          <text:p text:style-name="List_20_1_Content"><text:a xlink:type="simple" xlink:href="https://releasing.c3voc.de/rc3_designe_files.zip" text:style-name="Internet_20_link" text:visited-style-name="Visited_20_Internet_20_Link"> collection of all design files (1GB)</text:a></text:p>
        </text:list-item>
        <text:list-item>
          <text:p text:style-name="List_20_1_Content"><text:a xlink:type="simple" xlink:href="https://c3voc.de/wiki/events:rc3:music_zapsplat_game_music_arcade_electro_repeating_retro_arp_electro_drums_serious_012.mp3" text:style-name="Internet_20_link" text:visited-style-name="Visited_20_Internet_20_Link">Pausenmusik</text:a></text:p>
        </text:list-item>
        <text:list-item>
          <text:p text:style-name="List_20_1_Content_Last">noch mehr Pausenmaterial: <text:a xlink:type="simple" xlink:href="https://hangar.rc3.world/assets/" text:style-name="Internet_20_link" text:visited-style-name="Visited_20_Internet_20_Link">https://hangar.rc3.world/assets/</text:a></text:p>
        </text:list-item>
      </text:list>
      <text:h text:style-name="Heading_20_2" text:outline-level="2"><text:bookmark-start text:name="__RefHeading___side_by_side_backgrounds_2"/><text:bookmark-start text:name="side_by_side_backgrounds"/>Side by Side backgrounds<text:bookmark-end text:name="__RefHeading___side_by_side_backgrounds_2"/><text:bookmark-end text:name="side_by_side_backgrounds"/></text:h>
      <text:p text:style-name="Text_20_body">Position masks (Speaker/Slides) <text:a xlink:type="simple" xlink:href="https://styleguide.rc3.world/RC3%20Style%20Guide%20Essentials.pdf#page=26" text:style-name="Internet_20_link" text:visited-style-name="Visited_20_Internet_20_Link">https://styleguide.rc3.world/RC3%20Style%20Guide%20Essentials.pdf#page=26</text:a></text:p>
      <text:p text:style-name="Text_20_body"><draw:frame draw:style-name="media" draw:name="0" text:anchor-type="as-char" draw:z-index="0" svg:width="10.583333333333cm" svg:height="5.953125cm"><draw:image xlink:href="Pictures/12782ba33e6cb791a4a7dda05ac00122.png" xlink:type="simple" xlink:show="embed" xlink:actuate="onLoad"/></draw:frame>
<draw:frame draw:style-name="media" draw:name="1" text:anchor-type="as-char" draw:z-index="1" svg:width="10.583333333333cm" svg:height="5.953125cm"><draw:image xlink:href="Pictures/91da1b7302667860efb8890a7d4401ae.png" xlink:type="simple" xlink:show="embed" xlink:actuate="onLoad"/></draw:frame></text:p>
      <text:h text:style-name="Heading_20_2" text:outline-level="2"><text:bookmark-start text:name="__RefHeading___backgrounds_3"/><text:bookmark-start text:name="backgrounds"/>Backgrounds<text:bookmark-end text:name="__RefHeading___backgrounds_3"/><text:bookmark-end text:name="backgrounds"/></text:h>
      <text:h text:style-name="Heading_20_3" text:outline-level="3"><text:bookmark-start text:name="__RefHeading___assembly_content_rc3_dritte_kanaele_4"/><text:bookmark-start text:name="assembly_content_rc3_dritte_kanaele"/>Assembly Content rC3 / "Dritte Kanäle"<text:bookmark-end text:name="__RefHeading___assembly_content_rc3_dritte_kanaele_4"/><text:bookmark-end text:name="assembly_content_rc3_dritte_kanaele"/></text:h>
      <text:p text:style-name="Text_20_body">Side by Side Backgrounds <text:a xlink:type="simple" xlink:href="https://styleguide.rc3.world/RC3%20Style%20Guide%20Essentials.pdf#page=30" text:style-name="Internet_20_link" text:visited-style-name="Visited_20_Internet_20_Link">https://styleguide.rc3.world/RC3%20Style%20Guide%20Essentials.pdf#page=30</text:a></text:p>
      <text:p text:style-name="Text_20_body"><draw:frame draw:style-name="media" draw:name="2" text:anchor-type="as-char" draw:z-index="2" svg:width="10.583333333333cm" svg:height="5.953125cm"><draw:image xlink:href="Pictures/dd510c88b07d8020d206ba68283298fb.jpg" xlink:type="simple" xlink:show="embed" xlink:actuate="onLoad"/></draw:frame></text:p>
      <text:p text:style-name="Text_20_body"><text:line-break/>
Backgrounds for Greenscreens (Heralds)</text:p>
      <text:p text:style-name="Text_20_body"><draw:frame draw:style-name="media" draw:name="3" text:anchor-type="as-char" draw:z-index="3" svg:width="10.583333333333cm" svg:height="5.953125cm"><draw:image xlink:href="Pictures/d80c3d63a0640b67f212ee4cd108e859.jpg" xlink:type="simple" xlink:show="embed" xlink:actuate="onLoad"/></draw:frame>
<draw:frame draw:style-name="media" draw:name="4" text:anchor-type="as-char" draw:z-index="4" svg:width="10.583333333333cm" svg:height="5.953125cm"><draw:image xlink:href="Pictures/34520a9c1decd2f0058fb4ed4353525f.jpg" xlink:type="simple" xlink:show="embed" xlink:actuate="onLoad"/></draw:frame></text:p>
      <text:p text:style-name="Text_20_body"><text:line-break/>
Backgrounds for text intros <text:a xlink:type="simple" xlink:href="https://styleguide.rc3.world/RC3%20Style%20Guide%20Essentials.pdf#page=31" text:style-name="Internet_20_link" text:visited-style-name="Visited_20_Internet_20_Link">https://styleguide.rc3.world/RC3%20Style%20Guide%20Essentials.pdf#page=31</text:a></text:p>
      <text:p text:style-name="Text_20_body"><text:a xlink:type="simple" xlink:href="https://c3voc.de/wiki/events:rc3:assembly_01_intro_ohne_text.mp4" text:style-name="Internet_20_link" text:visited-style-name="Visited_20_Internet_20_Link">assembly_01_intro_ohne_text.mp4</text:a></text:p>
      <text:h text:style-name="Heading_20_3" text:outline-level="3"><text:bookmark-start text:name="__RefHeading___curated_contend_channel_rc-one_rc-two_stream_design_5"/><text:bookmark-start text:name="curated_contend_channel_rc-one_rc-two_stream_design"/>Curated Contend (Channel rc-one + rc-two) Stream Design<text:bookmark-end text:name="__RefHeading___curated_contend_channel_rc-one_rc-two_stream_design_5"/><text:bookmark-end text:name="curated_contend_channel_rc-one_rc-two_stream_design"/></text:h>
      <text:p text:style-name="Text_20_body">Side by Side Backgrounds <text:a xlink:type="simple" xlink:href="https://styleguide.rc3.world/RC3%20Style%20Guide%20Essentials.pdf#page=26" text:style-name="Internet_20_link" text:visited-style-name="Visited_20_Internet_20_Link">https://styleguide.rc3.world/RC3%20Style%20Guide%20Essentials.pdf#page=26</text:a></text:p>
      <text:p text:style-name="Text_20_body"><draw:frame draw:style-name="media" draw:name="5" text:anchor-type="as-char" draw:z-index="5" svg:width="10.583333333333cm" svg:height="5.953125cm"><draw:image xlink:href="Pictures/b08cd1bde283a01f6cc9c969b7edeb9d.jpg" xlink:type="simple" xlink:show="embed" xlink:actuate="onLoad"/></draw:frame>
<draw:frame draw:style-name="media" draw:name="6" text:anchor-type="as-char" draw:z-index="6" svg:width="10.583333333333cm" svg:height="5.953125cm"><draw:image xlink:href="Pictures/3f45e86e29f5d971e82327e0aba3cf43.jpg" xlink:type="simple" xlink:show="embed" xlink:actuate="onLoad"/></draw:frame>
<draw:frame draw:style-name="media" draw:name="7" text:anchor-type="as-char" draw:z-index="7" svg:width="10.583333333333cm" svg:height="5.953125cm"><draw:image xlink:href="Pictures/6bd44a9fd87484ddd7f0ca06301c117d.jpg" xlink:type="simple" xlink:show="embed" xlink:actuate="onLoad"/></draw:frame></text:p>
      <text:p text:style-name="Text_20_body"><text:line-break/>
Backgrounds for Greenscreens (Heralds)</text:p>
      <text:p text:style-name="Text_20_body"><draw:frame draw:style-name="media" draw:name="8" text:anchor-type="as-char" draw:z-index="8" svg:width="10.583333333333cm" svg:height="5.953125cm"><draw:image xlink:href="Pictures/67aaa669ae8c864174366bf691432c68.jpg" xlink:type="simple" xlink:show="embed" xlink:actuate="onLoad"/></draw:frame>
<draw:frame draw:style-name="media" draw:name="9" text:anchor-type="as-char" draw:z-index="9" svg:width="10.583333333333cm" svg:height="5.953125cm"><draw:image xlink:href="Pictures/ae468ad281a2c99974465b741823e631.jpg" xlink:type="simple" xlink:show="embed" xlink:actuate="onLoad"/></draw:frame></text:p>
      <text:p text:style-name="Text_20_body"><text:line-break/>
Backgrounds for text intros <text:a xlink:type="simple" xlink:href="https://styleguide.rc3.world/RC3%20Style%20Guide%20Essentials.pdf#page=27" text:style-name="Internet_20_link" text:visited-style-name="Visited_20_Internet_20_Link">https://styleguide.rc3.world/RC3%20Style%20Guide%20Essentials.pdf#page=27</text:a></text:p>
      <text:p text:style-name="Text_20_body"><text:a xlink:type="simple" xlink:href="https://c3voc.de/wiki/events:rc3:ccc_curated_content_intro_ohne_text.mp4" text:style-name="Internet_20_link" text:visited-style-name="Visited_20_Internet_20_Link">ccc_curated_content_intro_ohne_text.mp4</text:a></text:p>
      <text:h text:style-name="Heading_20_2" text:outline-level="2"><text:bookmark-start text:name="__RefHeading___intros_outro_6"/><text:bookmark-start text:name="intros_outro"/>Intros / Outro<text:bookmark-end text:name="__RefHeading___intros_outro_6"/><text:bookmark-end text:name="intros_outro"/></text:h>
      <text:p text:style-name="Text_20_body">For the official tracks, rc1 and rc2, we are creating the Intros and Outro.
Assemblies can enter their Intro details in the channel list.
In case you would like to use the official Assembly layout, here are the requirements:</text:p>
      <text:list text:style-name="List_20_1" text:continue-numbering="false">
        <text:list-item>
          <text:p text:style-name="List_20_1_Content_First">After Effects</text:p>
        </text:list-item>
        <text:list-item>
          <text:p text:style-name="List_20_1_Content"><text:a xlink:type="simple" xlink:href="https://github.com/voc/intro-outro-generator" text:style-name="Internet_20_link" text:visited-style-name="Visited_20_Internet_20_Link"> Intro-Outro-Generator</text:a></text:p>
        </text:list-item>
        <text:list-item>
          <text:p text:style-name="List_20_1_Content_Last">Project files</text:p>
        </text:list-item>
      </text:list>
      <text:p text:style-name="Text_20_body">The project file package includes everything to create Intros and Outro.
If you don't have the required tools, contact us to check if we can create them for you based on the official Assembly desig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22::13:31</meta:creation-date>
    <dc:creator>Generated</dc:creator>
    <dc:date>2026-09-07T22::13:31</dc:date>
    <dc:language>en-US</dc:language>
    <meta:editing-cycles>1</meta:editing-cycles>
    <meta:editing-duration>PT0S</meta:editing-duration>
    <dc:title>events:rc3:artwork</dc:title>
  </office:meta>
</office:document-meta>
</file>