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raumfahrttag"/>= Raumfahrttag</text:p>
      <text:h text:style-name="Heading_20_1" text:outline-level="1"><text:bookmark-start text:name="__RefHeading___besondere_hinweise_1"/><text:bookmark-start text:name="besondere_hinweise"/>Besondere Hinweise<text:bookmark-end text:name="__RefHeading___besondere_hinweise_1"/><text:bookmark-end text:name="besondere_hinweise"/></text:h>
      <text:p text:style-name="Text_20_body">Produktion vor Ort durch WECAP, wir streamen n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4::07:32</meta:creation-date>
    <dc:creator>Generated</dc:creator>
    <dc:date>2026-08-10T04::07:32</dc:date>
    <dc:language>en-US</dc:language>
    <meta:editing-cycles>1</meta:editing-cycles>
    <meta:editing-duration>PT0S</meta:editing-duration>
    <dc:title>events:raumfahrttag</dc:title>
  </office:meta>
</office:document-meta>
</file>