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quellc0d3"/><text:bookmark-start text:name="__RefHeading___quellc0d3_1"/><text:bookmark-start text:name="quellc0d3"/>Quellc0d3<text:bookmark-end text:name="__RefHeading___quellc0d3_1"/><text:bookmark-end text:name="quellc0d3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krobin</text:p>
        </text:list-item>
        <text:list-item>
          <text:p text:style-name="List_20_1_Content">herk</text:p>
        </text:list-item>
        <text:list-item>
          <text:p text:style-name="List_20_1_Content_Last">KayBee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  <text:list-item>
          <text:p text:style-name="List_20_1_Content">Gibt es ein Helfersystem?</text:p>
        </text:list-item>
        <text:list-item>
          <text:p text:style-name="List_20_1_Content_Last">VOC Büro?</text:p>
        </text:list-item>
      </text:list>
      <text:p text:style-name="Text_20_body">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53:16</meta:creation-date>
    <dc:creator>Generated</dc:creator>
    <dc:date>2026-08-31T22::53:16</dc:date>
    <dc:language>en-US</dc:language>
    <meta:editing-cycles>1</meta:editing-cycles>
    <meta:editing-duration>PT0S</meta:editing-duration>
    <dc:title>events:quellc0d3</dc:title>
  </office:meta>
</office:document-meta>
</file>