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pw17"/>= privacyweek.at 2017</text:p>
      <text:list text:style-name="List_20_1" text:continue-numbering="false">
        <text:list-item>
          <text:p text:style-name="List_20_1_Content_First">Sie möchten 2 Case ausborgen aber so weit alles selber machen</text:p>
        </text:list-item>
        <text:list-item>
          <text:p text:style-name="List_20_1_Content">Man kann natürlich gern hin</text:p>
          <text:p text:style-name="LastListParagraph_Text_20_body">Der C3W veranstaltet dieses Jahr wieder eine Privacy Week, eine Woche
Öffentlichkeitsevent mit (letztes Jahr über 60) Vorträgen zum Thema<text:line-break/>Privatsphäre.
Dieses Jahr wird um einiges größer mit 2 Streams, da wir letztes Jahr schon
einen übervollen schedule hatten.
Dazu würden wir uns gerne 2 Video Flight Cases reservieren/ausborgen.
Audio werden wieder 2 unserer Mitglieder machen, die für Events öfters
professionell Tontechnik mach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59:21</meta:creation-date>
    <dc:creator>Generated</dc:creator>
    <dc:date>2026-08-19T19::59:21</dc:date>
    <dc:language>en-US</dc:language>
    <meta:editing-cycles>1</meta:editing-cycles>
    <meta:editing-duration>PT0S</meta:editing-duration>
    <dc:title>events:pw17</dc:title>
  </office:meta>
</office:document-meta>
</file>