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5aug"/>= OpenChaos August 2025</text:p>
      <text:p text:style-name="Text_20_body">=== Wer?</text:p>
      <text:list text:style-name="List_20_1" text:continue-numbering="false">
        <text:list-item/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24:40</meta:creation-date>
    <dc:creator>Generated</dc:creator>
    <dc:date>2026-08-20T19::24:40</dc:date>
    <dc:language>en-US</dc:language>
    <meta:editing-cycles>1</meta:editing-cycles>
    <meta:editing-duration>PT0S</meta:editing-duration>
    <dc:title>events:oc2025aug</dc:title>
  </office:meta>
</office:document-meta>
</file>