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nethack_2014"/>= Nethack</text:p>
      <text:p text:style-name="Text_20_body">== Was
Felixs hat im IRC nach einem Framegrabber gefragt. Den Rest haben sie selbst <text:span text:style-name="del">, aber ggf. brauchen sie doch noch eine vernünftige Kamera von uns…</text:span></text:p>
      <text:p text:style-name="Text_20_body">Meise kümmert sich um den Vers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0::26:17</meta:creation-date>
    <dc:creator>Generated</dc:creator>
    <dc:date>2026-08-25T00::26:17</dc:date>
    <dc:language>en-US</dc:language>
    <meta:editing-cycles>1</meta:editing-cycles>
    <meta:editing-duration>PT0S</meta:editing-duration>
    <dc:title>events:nethack_2014</dc:title>
  </office:meta>
</office:document-meta>
</file>