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mrmcd2016"/>= MRMCD16</text:p>
      <text:p text:style-name="Text_20_body">== Team
<text:a xlink:type="simple" xlink:href="https://c3voc.de/wiki/intern:mrmcd2016:team" text:style-name="Internet_20_link" text:visited-style-name="Visited_20_Internet_20_Link">MRMCD 2016 Team- und Telefonliste</text:a></text:p>
      <text:p text:style-name="Text_20_body">== Anwesenheit</text:p>
      <text:list text:style-name="List_20_1" text:continue-numbering="false">
        <text:list-item>
          <text:p text:style-name="List_20_1_Content_First">raven: 31. - 4. (ev. länger, bräuchte aber nach dem 4. einen Schlafplatz)</text:p>
        </text:list-item>
        <text:list-item>
          <text:p text:style-name="List_20_1_Content_Last">v0tti: 1. - 4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31:00</meta:creation-date>
    <dc:creator>Generated</dc:creator>
    <dc:date>2026-08-20T09::31:00</dc:date>
    <dc:language>en-US</dc:language>
    <meta:editing-cycles>1</meta:editing-cycles>
    <meta:editing-duration>PT0S</meta:editing-duration>
    <dc:title>events:mrmcd2016</dc:title>
  </office:meta>
</office:document-meta>
</file>