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jh-ulm-2017"/>= Jugend hackt Ulm 2017</text:p>
      <text:p text:style-name="Text_20_body">Letztes Jahr: <text:a xlink:type="simple" xlink:href="https://c3voc.de/wiki/events:jh-sued-2016" text:style-name="Internet_20_link" text:visited-style-name="Visited_20_Internet_20_Link">https://c3voc.de/wiki/events:jh-sued-2016</text:a> – Dieses Mal aber in anderer Location gegenüber vom Verschwörhaus</text:p>
      <text:p text:style-name="Text_20_body">== Wer</text:p>
      <text:list text:style-name="List_20_1" text:continue-numbering="false">
        <text:list-item>
          <text:p text:style-name="List_20_1_Content_First">andi</text:p>
        </text:list-item>
        <text:list-item>
          <text:p text:style-name="List_20_1_Content_Last">zuntrax</text:p>
        </text:list-item>
      </text:list>
      <text:p text:style-name="Text_20_body">== Zeitplan</text:p>
      <text:p text:style-name="Text_20_body">Aufzeichung und Streaming der Jugend hackt Ulm Abschlussveranstaltung am Sonntag, 1. Oktober 2017 von 13 bis 14 Uhr</text:p>
      <text:p text:style-name="Text_20_body">Aufbau am Samstag ab 11/12 Uhr </text:p>
      <text:p text:style-name="Text_20_body">Hardware kommt von den Ulmern + Wikimedia, unterstützt durch EncoderM <text:span text:style-name="del">bzw. was auch immer schon von der “Münchner Hardware” zu dem Zeitpunkt schon da ist.</text:span></text:p>
      <text:p text:style-name="Text_20_body">Uplink per Richtfunkstrecke einmal über den Platz via Verschwörhaus (dortiger Hackerspace, in dem auch die Veranstaltung selbst statt findet).</text:p>
      <text:p text:style-name="Text_20_body">== Checkliste</text:p>
      <text:p text:style-name="Text_20_body">Vor der Veranstaltung</text:p>
      <text:list text:style-name="List_20_1" text:continue-numbering="false">
        <text:list-item/>
        <text:list-item/>
        <text:list-item/>
        <text:list-item/>
        <text:list-item/>
        <text:list-item/>
        <text:list-item/>
        <text:list-item/>
        <text:list-item>
          <text:list text:style-name="List_20_1">
            <text:list-item/>
            <text:list-item>
              <text:p text:style-name="List_20_1_Content"> siehe <text:a xlink:type="simple" xlink:href="https://c3voc.de/wiki/c3tracker#tracker-project_and_worker" text:style-name="Internet_20_link" text:visited-style-name="Visited_20_Internet_20_Link">tracker-project_and_worker</text:a></text:p>
              <text:list text:style-name="List_20_1">
                <text:list-item>
                  <text:p text:style-name="List_20_1_Content"><text:span text:style-name="Strong_20_Emphasis">Achtung: Akronym muss in der exakt gleichen Schreibweise wie im schedule.xml sein</text:span></text:p>
                </text:list-item>
                <text:list-item/>
              </text:list>
            </text:list-item>
          </text:list>
        </text:list-item>
        <text:list-item/>
        <text:list-item/>
        <text:list-item>
          <text:list text:style-name="List_20_1">
            <text:list-item>
              <text:list text:style-name="List_20_1">
                <text:list-item/>
                <text:list-item/>
              </text:list>
            </text:list-item>
          </text:list>
        </text:list-item>
        <text:list-item/>
        <text:list-item>
          <text:p text:style-name="List_20_1_Content">Youtube?</text:p>
          <text:list text:style-name="List_20_1">
            <text:list-item/>
          </text:list>
        </text:list-item>
      </text:list>
      <text:p text:style-name="Text_20_body">Nach der Veranstaltung</text:p>
      <text:list text:style-name="List_20_1" text:continue-numbering="false">
        <text:list-item/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19::52:02</meta:creation-date>
    <dc:creator>Generated</dc:creator>
    <dc:date>2026-09-16T19::52:02</dc:date>
    <dc:language>en-US</dc:language>
    <meta:editing-cycles>1</meta:editing-cycles>
    <meta:editing-duration>PT0S</meta:editing-duration>
    <dc:title>events:jh-ulm-2017</dc:title>
  </office:meta>
</office:document-meta>
</file>