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-berlin-2016"/>= Jugend hackt Berlin 2016</text:p>
      <text:p text:style-name="Text_20_body">Termin stimmt vermutlich nicht, das dieses Mal kein W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13:17</meta:creation-date>
    <dc:creator>Generated</dc:creator>
    <dc:date>2026-09-01T09::13:17</dc:date>
    <dc:language>en-US</dc:language>
    <meta:editing-cycles>1</meta:editing-cycles>
    <meta:editing-duration>PT0S</meta:editing-duration>
    <dc:title>events:jh-berlin-2016</dc:title>
  </office:meta>
</office:document-meta>
</file>