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jahresendveranstaltung2021:fragebogen_heaven"/><text:bookmark-start text:name="__RefHeading___fragebogen_heaven_1"/><text:bookmark-start text:name="fragebogen_heaven"/>Fragebogen Heaven<text:bookmark-end text:name="__RefHeading___fragebogen_heaven_1"/><text:bookmark-end text:name="fragebogen_heaven"/></text:h>
      <text:p text:style-name="Text_20_body">Bitte ausfüllen und per E-Mail an ticket@c3heaven.d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Name des Chann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nsprechperson(en)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-Mail Ansprechperson(en)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CT Ansprechperson(en)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t der Produktionslocati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or Ort Produktion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ickname Engelsystem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hrplanurl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9::04:27</meta:creation-date>
    <dc:creator>Generated</dc:creator>
    <dc:date>2026-08-19T09::04:27</dc:date>
    <dc:language>en-US</dc:language>
    <meta:editing-cycles>1</meta:editing-cycles>
    <meta:editing-duration>PT0S</meta:editing-duration>
    <dc:title>events:jahresendveranstaltung2021:fragebogen_heaven</dc:title>
  </office:meta>
</office:document-meta>
</file>