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hmc1"/><text:bookmark-start text:name="__RefHeading___hack_ma_s_castle_2026_1"/><text:bookmark-start text:name="hack_ma_s_castle_2026"/>Hack ma's Castle 2026<text:bookmark-end text:name="__RefHeading___hack_ma_s_castle_2026_1"/><text:bookmark-end text:name="hack_ma_s_castle_2026"/></text:h>
      <text:h text:style-name="Heading_20_3" text:outline-level="3"><text:bookmark-start text:name="__RefHeading___wer_2"/><text:bookmark-start text:name="wer"/>Wer?<text:bookmark-end text:name="__RefHeading___wer_2"/><text:bookmark-end text:name="wer"/></text:h>
      <text:list text:style-name="List_20_1" text:continue-numbering="false">
        <text:list-item>
          <text:p text:style-name="List_20_1_Content_First">commanderred</text:p>
        </text:list-item>
        <text:list-item>
          <text:p text:style-name="List_20_1_Content">Qchen</text:p>
        </text:list-item>
        <text:list-item>
          <text:p text:style-name="List_20_1_Content">Tixxi</text:p>
        </text:list-item>
        <text:list-item>
          <text:p text:style-name="List_20_1_Content">Isa</text:p>
        </text:list-item>
        <text:list-item>
          <text:p text:style-name="List_20_1_Content">Jack</text:p>
        </text:list-item>
        <text:list-item>
          <text:p text:style-name="List_20_1_Content_Last">du?</text:p>
        </text:list-item>
      </text:list>
      <text:h text:style-name="Heading_20_2" text:outline-level="2"><text:bookmark-start text:name="__RefHeading___anwesenheit_3"/><text:bookmark-start text:name="anwesenheit"/>Anwesenheit<text:bookmark-end text:name="__RefHeading___anwesenheit_3"/><text:bookmark-end text:name="anwesenheit"/></text:h>
      <text:p text:style-name="Text_20_body">Wer beim Aufbau mit dabei ist, bitte hier
<text:a xlink:type="simple" xlink:href="https://pads.c3w.at/form/#/2/form/view/IDBJsAxsTuH-tZdCpS9UrpT5jEv91mzazXybMmlXnlI/" text:style-name="Internet_20_link" text:visited-style-name="Visited_20_Internet_20_Link">https://pads.c3w.at/form/#/2/form/view/IDBJsAxsTuH-tZdCpS9UrpT5jEv91mzazXybMmlXnlI/</text:a>
zusätzlich eintragen; wegen Essen-, Getränte-, …-planung und so. </text:p>
      <text:p text:style-name="Text_20_body">Jenny: Ich bin da aber sehr busy mit anderen dingen, kann operativ nicht wirklich helfen, nur troubelshooting bzw 2nd Level support.</text:p>
      <text:h text:style-name="Heading_20_3" text:outline-level="3"><text:bookmark-start text:name="__RefHeading___todos_4"/><text:bookmark-start text:name="todos"/>TODOs<text:bookmark-end text:name="__RefHeading___todos_4"/><text:bookmark-end text:name="todos"/></text:h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1::11:57</meta:creation-date>
    <dc:creator>Generated</dc:creator>
    <dc:date>2026-09-16T01::11:57</dc:date>
    <dc:language>en-US</dc:language>
    <meta:editing-cycles>1</meta:editing-cycles>
    <meta:editing-duration>PT0S</meta:editing-duration>
    <dc:title>events:hmc1</dc:title>
  </office:meta>
</office:document-meta>
</file>