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pn18"/>= GPN18</text:p>
      <text:p text:style-name="Text_20_body">== Anwesenheit</text:p>
      <text:p text:style-name="Text_20_body">== Logistik</text:p>
      <text:p text:style-name="Preformatted_20_Text"> Staatliche Hochschule für Gestaltung (HfG)<text:line-break/> Lichthof<text:line-break/> Lorenzstraße 15<text:line-break/> Südweststadt<text:line-break/> 76135 Karlsruhe<text:line-break/> Baden-Württemberg, Germany</text:p>
      <text:p text:style-name="Text_20_body">== Todo</text:p>
      <text:p text:style-name="Text_20_body">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40:46</meta:creation-date>
    <dc:creator>Generated</dc:creator>
    <dc:date>2026-08-27T03::40:46</dc:date>
    <dc:language>en-US</dc:language>
    <meta:editing-cycles>1</meta:editing-cycles>
    <meta:editing-duration>PT0S</meta:editing-duration>
    <dc:title>events:gpn18</dc:title>
  </office:meta>
</office:document-meta>
</file>