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pn17"/>= GPN17</text:p>
      <text:p text:style-name="Text_20_body">== Raumzuordnung</text:p>
      <text:list text:style-name="List_20_1" text:continue-numbering="false">
        <text:list-item>
          <text:p text:style-name="List_20_1_Content_First">s2 ↔ ZKM-Vortragssaal (Engel-DECT: 1032)</text:p>
        </text:list-item>
        <text:list-item>
          <text:p text:style-name="List_20_1_Content">s6 ↔ Medientheater (Engel-DECT: 1036)</text:p>
        </text:list-item>
        <text:list-item>
          <text:p text:style-name="List_20_1_Content_Last">s5 ↔ Grosses Studio (Engel-DECT: 1035)</text:p>
        </text:list-item>
      </text:list>
      <text:p text:style-name="Text_20_body">== Anwesenheit</text:p>
      <text:p text:style-name="Text_20_body">== Schneiden und Checken
mkdir -p /video/fuse /video/encoded
mount.cifs -orw,guest //10.73.100.233/fuse /video/fuse
mount.cifs -oro,guest //10.73.100.233/encoded /video/encod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26:48</meta:creation-date>
    <dc:creator>Generated</dc:creator>
    <dc:date>2026-09-16T22::26:48</dc:date>
    <dc:language>en-US</dc:language>
    <meta:editing-cycles>1</meta:editing-cycles>
    <meta:editing-duration>PT0S</meta:editing-duration>
    <dc:title>events:gpn17</dc:title>
  </office:meta>
</office:document-meta>
</file>