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gpn16"/>= GPN16</text:p>
      <text:p text:style-name="Text_20_body"><text:a xlink:type="simple" xlink:href="https://c3voc.de/wiki/logistics:gpn16" text:style-name="Internet_20_link" text:visited-style-name="Visited_20_Internet_20_Link">Hintranspor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15::00:13</meta:creation-date>
    <dc:creator>Generated</dc:creator>
    <dc:date>2026-09-17T15::00:13</dc:date>
    <dc:language>en-US</dc:language>
    <meta:editing-cycles>1</meta:editing-cycles>
    <meta:editing-duration>PT0S</meta:editing-duration>
    <dc:title>events:gpn16</dc:title>
  </office:meta>
</office:document-meta>
</file>