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odotcon2023"/>= GodotCon 2023</text:p>
      <text:p text:style-name="Text_20_body">Pads: <text:a xlink:type="simple" xlink:href="https://pads.ccc.de/SzRYnxZPAM" text:style-name="Internet_20_link" text:visited-style-name="Visited_20_Internet_20_Link">https://pads.ccc.de/SzRYnxZPAM</text:a> <text:a xlink:type="simple" xlink:href="https://pads.ccc.de/2S3HkuxT4E" text:style-name="Internet_20_link" text:visited-style-name="Visited_20_Internet_20_Link">https://pads.ccc.de/2S3HkuxT4E</text:a></text:p>
      <text:p text:style-name="Text_20_body">=== Wer?</text:p>
      <text:list text:style-name="List_20_1" text:continue-numbering="false">
        <text:list-item>
          <text:p text:style-name="List_20_1_Content_First">derchris</text:p>
        </text:list-item>
        <text:list-item>
          <text:p text:style-name="List_20_1_Content">andi</text:p>
        </text:list-item>
        <text:list-item>
          <text:p text:style-name="List_20_1_Content">Sven</text:p>
        </text:list-item>
        <text:list-item>
          <text:p text:style-name="List_20_1_Content">Lukas</text:p>
        </text:list-item>
        <text:list-item>
          <text:p text:style-name="List_20_1_Content">Matteo from xHain, Berlin, Aufbau Freitag ab 17 Uhr</text:p>
        </text:list-item>
        <text:list-item>
          <text:p text:style-name="List_20_1_Content">spesknight (Volunteer), Aufbau Freitag ab 17 Uhr</text:p>
        </text:list-item>
        <text:list-item>
          <text:p text:style-name="List_20_1_Content">Scrap (Volunteer), Aufbau Freitag ab 17 Uhr</text:p>
        </text:list-item>
        <text:list-item>
          <text:p text:style-name="List_20_1_Content">mszk (Volunteer), Aufbau Freitag ab 17 Uhr</text:p>
        </text:list-item>
        <text:list-item>
          <text:p text:style-name="List_20_1_Content">martin (Volunteer), Aufbau Freitag ab 17 Uhr</text:p>
        </text:list-item>
        <text:list-item>
          <text:p text:style-name="List_20_1_Content">Annika (Microsoft Badge / FFMUC)</text:p>
        </text:list-item>
        <text:list-item>
          <text:p text:style-name="List_20_1_Content_Last">du?</text:p>
        </text:list-item>
      </text:list>
      <text:p text:style-name="Text_20_body">=== Ablauf</text:p>
      <text:p text:style-name="Text_20_body">Freitag</text:p>
      <text:list text:style-name="List_20_1" text:continue-numbering="false">
        <text:list-item>
          <text:p text:style-name="LastListParagraph_List_20_1_Content_First">ab 17:00 Aufbau</text:p>
        </text:list-item>
      </text:list>
      <text:p text:style-name="Text_20_body">Samstag</text:p>
      <text:list text:style-name="List_20_1" text:continue-numbering="false">
        <text:list-item>
          <text:p text:style-name="List_20_1_Content_First">9:00 Eröffnung</text:p>
        </text:list-item>
        <text:list-item>
          <text:p text:style-name="List_20_1_Content">bis 18:00 Uhr</text:p>
        </text:list-item>
        <text:list-item>
          <text:p text:style-name="List_20_1_Content_Last">Türen schließen 19:00 Uhr</text:p>
        </text:list-item>
      </text:list>
      <text:p text:style-name="Text_20_body">Sonntag</text:p>
      <text:list text:style-name="List_20_1" text:continue-numbering="false">
        <text:list-item>
          <text:p text:style-name="List_20_1_Content_First">9:00 Start Tag 2</text:p>
        </text:list-item>
        <text:list-item>
          <text:p text:style-name="List_20_1_Content">18:00 Ende</text:p>
        </text:list-item>
        <text:list-item>
          <text:p text:style-name="List_20_1_Content_Last">danach: Abbau</text:p>
        </text:list-item>
      </text:list>
      <text:p text:style-name="Text_20_body">=== Räume</text:p>
      <text:p text:style-name="Text_20_body">Konferenzraum 0202 “Redmond” - <text:span text:style-name="Strong_20_Emphasis">Case 2</text:span></text:p>
      <text:list text:style-name="List_20_1" text:continue-numbering="false">
        <text:list-item>
          <text:p text:style-name="List_20_1_Content_First">182 Sitze in Theaterbestuhlung</text:p>
        </text:list-item>
        <text:list-item>
          <text:p text:style-name="List_20_1_Content_Last">Talks mit Aufzeichnung/Stream (1. Track)</text:p>
        </text:list-item>
      </text:list>
      <text:p text:style-name="Text_20_body">Konferenzraum 0201 “New York” – <text:span text:style-name="Strong_20_Emphasis">Case 3</text:span></text:p>
      <text:list text:style-name="List_20_1" text:continue-numbering="false">
        <text:list-item>
          <text:p text:style-name="List_20_1_Content_First">&lt; 182 Sitze in Theaterbestuhlung</text:p>
        </text:list-item>
        <text:list-item>
          <text:p text:style-name="List_20_1_Content_Last">Talks mit Aufzeichnung/Stream (2. Track)</text:p>
        </text:list-item>
      </text:list>
      <text:p text:style-name="Text_20_body">Atrium – <text:span text:style-name="Strong_20_Emphasis">Case 4</text:span> mit Cam M</text:p>
      <text:list text:style-name="List_20_1" text:continue-numbering="false">
        <text:list-item>
          <text:p text:style-name="List_20_1_Content_First">Bühne für Opening- und Closing-Events, “Fireside chats” / Podiumsdiskussion</text:p>
        </text:list-item>
        <text:list-item>
          <text:p text:style-name="List_20_1_Content">Aufzeichnung/Streaming erwünscht aber unklar ob möglich</text:p>
        </text:list-item>
        <text:list-item>
          <text:p text:style-name="List_20_1_Content_Last">Vermutlich kein Sound-System vorhanden</text:p>
        </text:list-item>
      </text:list>
      <text:p text:style-name="Text_20_body">Workshopraum 0204 “Chicago”</text:p>
      <text:list text:style-name="List_20_1" text:continue-numbering="false">
        <text:list-item>
          <text:p text:style-name="List_20_1_Content_First">90 Sitze mit Tisch</text:p>
        </text:list-item>
        <text:list-item>
          <text:p text:style-name="List_20_1_Content_Last">Workshops <text:span text:style-name="Strong_20_Emphasis">ohne Aufzeichnungen</text:span></text:p>
        </text:list-item>
      </text:list>
      <text:p text:style-name="Text_20_body">Staff Room</text:p>
      <text:list text:style-name="List_20_1" text:continue-numbering="false">
        <text:list-item>
          <text:p text:style-name="LastListParagraph_List_20_1_Content_First">Kann als VOC-Büro mitgenutzt werden</text:p>
        </text:list-item>
      </text:list>
      <text:p text:style-name="Text_20_body">Nice-to-have: </text:p>
      <text:list text:style-name="List_20_1" text:continue-numbering="false">
        <text:list-item>
          <text:p text:style-name="LastListParagraph_List_20_1_Content_First">Stream aus Konferenzraum “Redmond” auf Projektor in andere Räume, wenn dieser voll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</text:list>
      <text:p text:style-name="Text_20_body">Begehung</text:p>
      <text:list text:style-name="List_20_1" text:continue-numbering="false">
        <text:list-item/>
        <text:list-item/>
      </text:list>
      <text:p text:style-name="Text_20_body">Vor der Veranstaltung</text:p>
      <text:list text:style-name="List_20_1" text:continue-numbering="false">
        <text:list-item>
          <text:p text:style-name="LastListParagraph_List_20_1_Content_First"><text:span text:style-name="del">Live-Streaming zu Twitch möglich?</text:span></text:p>
        </text:list-item>
      </text:list>
      <text:p text:style-name="Text_20_body">** nicht benötigt</text:p>
      <text:list text:style-name="List_20_1" text:continue-numbering="false">
        <text:list-item>
          <text:p text:style-name="LastListParagraph_List_20_1_Content_First"><text:span text:style-name="del">Streaming von voraufgezeichneten Talks ab 18:00 möglich?</text:span></text:p>
        </text:list-item>
      </text:list>
      <text:p text:style-name="Text_20_body">** abgesagt</text:p>
      <text:list text:style-name="List_20_1" text:continue-numbering="false">
        <text:list-item>
          <text:p text:style-name="LastListParagraph_List_20_1_Content_First"><text:span text:style-name="del">Zuschaltung von zusätzlichem Remote-Speaker möglich?</text:span></text:p>
        </text:list-item>
      </text:list>
      <text:p text:style-name="Text_20_body">** nicht benötigt</text:p>
      <text:list text:style-name="List_20_1" text:continue-numbering="false">
        <text:list-item>
          <text:p text:style-name="List_20_1_Content_First">: 'elektrische Betriebsmittel.pdf' in OneDrive <text:a xlink:type="simple" xlink:href="https://onedrive.live.com/view.aspx?resid=C6A14B29F49905AC!17484&amp;authkey=!AITB0XhJMRjzwQc" text:style-name="Internet_20_link" text:visited-style-name="Visited_20_Internet_20_Link">https://onedrive.live.com/view.aspx?resid=C6A14B29F49905AC!17484&amp;authkey=!AITB0XhJMRjzwQc</text:a></text:p>
        </text:list-item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</text:list-item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>
          <text:p text:style-name="List_20_1_Content">Youtube</text:p>
          <text:list text:style-name="List_20_1">
            <text:list-item/>
            <text:list-item>
              <text:list text:style-name="List_20_1">
                <text:list-item>
                  <text:p text:style-name="List_20_1_Content">Day 1 Redmond: <text:a xlink:type="simple" xlink:href="https://studio.youtube.com/video/mt9ps8ZI5MY/livestreaming" text:style-name="Internet_20_link" text:visited-style-name="Visited_20_Internet_20_Link">https://studio.youtube.com/video/mt9ps8ZI5MY/livestreaming</text:a></text:p>
                </text:list-item>
                <text:list-item>
                  <text:p text:style-name="List_20_1_Content">Day 1 New York: <text:a xlink:type="simple" xlink:href="https://studio.youtube.com/video/KUmMMLHYH4o/livestreaming" text:style-name="Internet_20_link" text:visited-style-name="Visited_20_Internet_20_Link">https://studio.youtube.com/video/KUmMMLHYH4o/livestreaming</text:a></text:p>
                </text:list-item>
                <text:list-item>
                  <text:p text:style-name="List_20_1_Content">Day 2 Redmond: <text:a xlink:type="simple" xlink:href="https://studio.youtube.com/video/lXMojZ1torI/livestreaming" text:style-name="Internet_20_link" text:visited-style-name="Visited_20_Internet_20_Link">https://studio.youtube.com/video/lXMojZ1torI/livestreaming</text:a></text:p>
                </text:list-item>
                <text:list-item>
                  <text:p text:style-name="List_20_1_Content">Day 2 New York: <text:a xlink:type="simple" xlink:href="https://studio.youtube.com/video/GmM1H5cifU0/livestreaming" text:style-name="Internet_20_link" text:visited-style-name="Visited_20_Internet_20_Link">https://studio.youtube.com/video/GmM1H5cifU0/livestreaming</text:a></text:p>
                </text:list-item>
              </text:list>
            </text:list-item>
            <text:list-item/>
            <text:list-item/>
            <text:list-item/>
          </text:list>
        </text:list-item>
        <text:list-item>
          <text:p text:style-name="List_20_1_Content">Gibt es ein Helfersystem
** Ja. 3 “Team Member”, die dafür ein kostenloses Ticket kriegen, sind dem VOC zugeordnet.
** Eine Art Engel-System wird erstmalig erprobt</text:p>
        </text:list-item>
        <text:list-item>
          <text:p text:style-name="List_20_1_Content">VOC Büro ist im Staff room möglich</text:p>
        </text:list-item>
        <text:list-item>
          <text:p text:style-name="List_20_1_Content_Last">Der Speaker Adam Scott möchte für seinen Talk 'How a C/C++ noob ported DOOM to run in Godot - or how I stopped worrying and learned GDExtension' eine Aufteilung in Titel 'How a C/C++ noob ported DOOM to run in Godot' und Subtitle 'or how I stopped worrying and learned GDExtension'. Dies muss manuell im Tracker und im Intro angepasst werden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57:02</meta:creation-date>
    <dc:creator>Generated</dc:creator>
    <dc:date>2026-09-09T19::57:02</dc:date>
    <dc:language>en-US</dc:language>
    <meta:editing-cycles>1</meta:editing-cycles>
    <meta:editing-duration>PT0S</meta:editing-duration>
    <dc:title>events:godotcon2023</dc:title>
  </office:meta>
</office:document-meta>
</file>