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lt18"/>= Grazer Linuxtage 2018</text:p>
      <text:p text:style-name="Text_20_body">== Logistik
Anlieferung: Freitag 27.4. Abholung: Montag 30.4.</text:p>
      <text:p text:style-name="Text_20_body">== Wer</text:p>
      <text:p text:style-name="Text_20_body">== Was</text:p>
      <text:p text:style-name="Text_20_body">Vor der Veranstaltung</text:p>
      <text:list text:style-name="List_20_1" text:continue-numbering="false"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>
          <text:list text:style-name="List_20_1">
            <text:list-item>
              <text:p text:style-name="List_20_1_Content">Hinweis auf streaming.media.ccc.de</text:p>
            </text:list-item>
            <text:list-item>
              <text:p text:style-name="List_20_1_Content">Link zu Recordings</text:p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56:44</meta:creation-date>
    <dc:creator>Generated</dc:creator>
    <dc:date>2026-09-09T19::56:44</dc:date>
    <dc:language>en-US</dc:language>
    <meta:editing-cycles>1</meta:editing-cycles>
    <meta:editing-duration>PT0S</meta:editing-duration>
    <dc:title>events:glt18</dc:title>
  </office:meta>
</office:document-meta>
</file>