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roscon2016"/>= FrOSCon 2016</text:p>
      <text:p text:style-name="Text_20_body">== Hardwareplanung</text:p>
      <text:p text:style-name="Text_20_body">Hardwareplanung: <text:a xlink:type="simple" xlink:href="https://video.pads.ccc.de/froscon-hardware" text:style-name="Internet_20_link" text:visited-style-name="Visited_20_Internet_20_Link">https://video.pads.ccc.de/froscon-hardware</text:a></text:p>
      <text:p text:style-name="Text_20_body">== Zeitplan</text:p>
      <text:list text:style-name="List_20_1" text:continue-numbering="false">
        <text:list-item>
          <text:p text:style-name="List_20_1_Content_First">Donnerstag ab 18 Uhr: Transport (Sprinter) Berlin → St. Augustin</text:p>
        </text:list-item>
        <text:list-item>
          <text:p text:style-name="List_20_1_Content">Freitag: Aufbau H-BRS</text:p>
        </text:list-item>
        <text:list-item>
          <text:p text:style-name="List_20_1_Content">Samstag: Event</text:p>
        </text:list-item>
        <text:list-item>
          <text:p text:style-name="List_20_1_Content">Sonntag: Event</text:p>
        </text:list-item>
        <text:list-item>
          <text:p text:style-name="List_20_1_Content">Sonntag ab 18 Uhr: Abbau</text:p>
        </text:list-item>
        <text:list-item>
          <text:p text:style-name="List_20_1_Content_Last">Montag: Transport St. Augustin → Bonn (<text:a xlink:type="simple" xlink:href="https://c3voc.de/wiki/events:foss4g-2016" text:style-name="Internet_20_link" text:visited-style-name="Visited_20_Internet_20_Link">FOSS4G 2016</text:a>)</text:p>
        </text:list-item>
      </text:list>
      <text:p text:style-name="Text_20_body">== Anwesenhe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1::05:19</meta:creation-date>
    <dc:creator>Generated</dc:creator>
    <dc:date>2026-09-09T21::05:19</dc:date>
    <dc:language>en-US</dc:language>
    <meta:editing-cycles>1</meta:editing-cycles>
    <meta:editing-duration>PT0S</meta:editing-duration>
    <dc:title>events:froscon2016</dc:title>
  </office:meta>
</office:document-meta>
</file>