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" text:outline-level="6"><text:bookmark text:name="events:froscon12"/><text:bookmark-start text:name="__RefHeading___froscon_2012_1"/><text:bookmark-start text:name="froscon_2012"/>FrOSCon 2012<text:bookmark-end text:name="__RefHeading___froscon_2012_1"/><text:bookmark-end text:name="froscon_2012"/></text:h>
      <text:p text:style-name="Text_20_body">It seems we lost the nice overview pic.
Setup was basicly the same like 20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3::04:47</meta:creation-date>
    <dc:creator>Generated</dc:creator>
    <dc:date>2026-08-27T13::04:47</dc:date>
    <dc:language>en-US</dc:language>
    <meta:editing-cycles>1</meta:editing-cycles>
    <meta:editing-duration>PT0S</meta:editing-duration>
    <dc:title>events:froscon12</dc:title>
  </office:meta>
</office:document-meta>
</file>