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0793005f9d9b6f996b6fb590a10b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ossgis2017"/>= FOSSGIS 2017</text:p>
      <text:p text:style-name="Text_20_body">== Wer</text:p>
      <text:list text:style-name="List_20_1" text:continue-numbering="false">
        <text:list-item>
          <text:p text:style-name="List_20_1_Content_First">Andi</text:p>
        </text:list-item>
        <text:list-item>
          <text:p text:style-name="List_20_1_Content">jwacalex (wohnt in Passau)</text:p>
          <text:list text:style-name="List_20_1">
            <text:list-item>
              <text:p text:style-name="List_20_1_Content">“wenn es sich zeitlich ausgeht soweit helfe ich gerne mit – freitag muss ich allerdings schon vormittags los”</text:p>
            </text:list-item>
          </text:list>
        </text:list-item>
        <text:list-item>
          <text:p text:style-name="List_20_1_Content">MichaelK: Dienstag bis Samstag</text:p>
        </text:list-item>
        <text:list-item>
          <text:p text:style-name="List_20_1_Content">Marc: Dienstag bis Donnertag</text:p>
        </text:list-item>
        <text:list-item>
          <text:p text:style-name="List_20_1_Content">Katja (Schnitt)</text:p>
        </text:list-item>
        <text:list-item>
          <text:p text:style-name="List_20_1_Content">Astrid (Schnitt)</text:p>
        </text:list-item>
        <text:list-item>
          <text:p text:style-name="List_20_1_Content_Last"><text:span text:style-name="del">Kampfhamster (aus Deggendorf) ^da kein Vorlesungsplan noch nicht sicher</text:span></text:p>
        </text:list-item>
      </text:list>
      <text:p text:style-name="Text_20_body">Unterkunft Andi, Marc und Michael: <text:a xlink:type="simple" xlink:href="http://www.pension-gabriele.de/" text:style-name="Internet_20_link" text:visited-style-name="Visited_20_Internet_20_Link">http://www.pension-gabriele.de/</text:a> (Adalbert-Stifter-Straße 12)</text:p>
      <text:p text:style-name="Text_20_body">== Checkliste</text:p>
      <text:list text:style-name="List_20_1" text:continue-numbering="false">
        <text:list-item>
          <text:list text:style-name="List_20_1">
            <text:list-item>
              <text:p text:style-name="List_20_1_Content">Was brauchen wir alles an Hardware/Cases?</text:p>
            </text:list-item>
            <text:list-item>
              <text:p text:style-name="List_20_1_Content">Auch Audio?</text:p>
            </text:list-item>
            <text:list-item>
              <text:p text:style-name="List_20_1_Content">Wer macht Lagerdienst?</text:p>
              <text:list text:style-name="List_20_1">
                <text:list-item>
                  <text:p text:style-name="List_20_1_Content"><text:span text:style-name="del">Am liebsten wäre mir das könnte jemand vom Fossgis-Verein in Berlin abholen bzw. sich um die Übergabe an die Spedition kümmern.</text:span>  — <text:span text:style-name="Emphasis"><text:a xlink:type="simple" xlink:href="mailto:andi@muc.ccc.de" text:style-name="Internet_20_link" text:visited-style-name="Visited_20_Internet_20_Link">Andi</text:a> 2017/02/04 19:18</text:span></text:p>
                </text:list-item>
                <text:list-item>
                  <text:p text:style-name="List_20_1_Content">Meise kümmert sich</text:p>
                </text:list-item>
              </text:list>
            </text:list-item>
            <text:list-item/>
            <text:list-item>
              <text:p text:style-name="List_20_1_Content">Abmessungen Room Cases Gen2? Sind etwas tiefer. 10-20 cm?</text:p>
            </text:list-item>
            <text:list-item>
              <text:list text:style-name="List_20_1">
                <text:list-item>
                  <text:p text:style-name="List_20_1_Content">Case 4-6, Audio Case 1+2, Audiomischer 3, Regieswitch, Regie-Kabel, Weitere Switche als Backup sofern frei/verfügbar</text:p>
                </text:list-item>
              </text:list>
            </text:list-item>
            <text:list-item/>
            <text:list-item/>
            <text:list-item/>
            <text:list-item/>
            <text:list-item/>
          </text:list>
        </text:list-item>
        <text:list-item>
          <text:p text:style-name="List_20_1_Content">Versicherung</text:p>
          <text:list text:style-name="List_20_1">
            <text:list-item>
              <text:p text:style-name="List_20_1_Content">Ist in Vereinshaftplicht mit drin.</text:p>
            </text:list-item>
          </text:list>
        </text:list-item>
        <text:list-item/>
        <text:list-item>
          <text:list text:style-name="List_20_1">
            <text:list-item>
              <text:p text:style-name="List_20_1_Content">Ist wohl kompliziert – bisher haben wir nur 100 Mbit und kein eigenes Layer2 Netz.</text:p>
            </text:list-item>
            <text:list-item/>
            <text:list-item/>
            <text:list-item>
              <text:p text:style-name="List_20_1_Content">@peda/team: Haben hat jemand von euch einen RJ45 Verkablungstester?</text:p>
              <text:list text:style-name="List_20_1">
                <text:list-item>
                  <text:p text:style-name="List_20_1_Content">MichaelK: bringe mein Billigteil mit</text:p>
                </text:list-item>
              </text:list>
            </text:list-item>
          </text:list>
        </text:list-item>
        <text:list-item>
          <text:list text:style-name="List_20_1">
            <text:list-item>
              <text:p text:style-name="List_20_1_Content">Gibt es dieses Mal eine Vernünftige API zum TIB AV Portal?</text:p>
              <text:list text:style-name="List_20_1">
                <text:list-item/>
              </text:list>
            </text:list-item>
            <text:list-item>
              <text:p text:style-name="List_20_1_Content"><text:span text:style-name="del">Bei der GWDG anfragen?</text:span></text:p>
            </text:list-item>
            <text:list-item>
              <text:p text:style-name="List_20_1_Content">social vm auf bessel bekommt mehr Speicher, Netzwerk-Anbindung dort ist halt nicht so toll.</text:p>
            </text:list-item>
            <text:list-item>
              <text:p text:style-name="List_20_1_Content">Remote Encoding Speedy/Tweety?</text:p>
            </text:list-item>
          </text:list>
        </text:list-item>
        <text:list-item>
          <text:p text:style-name="List_20_1_Content">VOC auf der Sponsorenseite nennen?</text:p>
          <text:list text:style-name="List_20_1">
            <text:list-item>
              <text:p text:style-name="List_20_1_Content">Katja hat jetzt mal VOC Logo bei <text:a xlink:type="simple" xlink:href="https://www.fossgis-konferenz.de/2017/" text:style-name="Internet_20_link" text:visited-style-name="Visited_20_Internet_20_Link">https://www.fossgis-konferenz.de/2017/</text:a> hinzugefügt</text:p>
            </text:list-item>
          </text:list>
        </text:list-item>
        <text:list-item>
          <text:list text:style-name="List_20_1">
            <text:list-item>
              <text:p text:style-name="List_20_1_Content">Steht sie dieses Mal auch richtig auf der Unterschriftenliste?</text:p>
            </text:list-item>
            <text:list-item>
              <text:p text:style-name="List_20_1_Content">siehe extra Mailthread mit Katja und Astrid</text:p>
            </text:list-item>
            <text:list-item/>
          </text:list>
        </text:list-item>
        <text:list-item>
          <text:p text:style-name="List_20_1_Content"> ⇒ siehe unterhalb bei “Kickoff Meeting”!</text:p>
        </text:list-item>
        <text:list-item>
          <text:list text:style-name="List_20_1">
            <text:list-item>
              <text:p text:style-name="List_20_1_Content">Mazdermind hat zeit</text:p>
            </text:list-item>
          </text:list>
        </text:list-item>
        <text:list-item>
          <text:list text:style-name="List_20_1">
            <text:list-item>
              <text:p text:style-name="List_20_1_Content"><text:a xlink:type="simple" xlink:href="http://frab.fossgis-konferenz.de/de/2017/public/schedule.xml" text:style-name="Internet_20_link" text:visited-style-name="Visited_20_Internet_20_Link">http://frab.fossgis-konferenz.de/de/2017/public/schedule.xml</text:a> ?</text:p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/>
              </text:list>
            </text:list-item>
          </text:list>
        </text:list-item>
        <text:list-item>
          <text:p text:style-name="List_20_1_Content"> <text:a xlink:type="simple" xlink:href="https://www.fossgis.de/wiki/Konferenz_2017/Artwork" text:style-name="Internet_20_link" text:visited-style-name="Visited_20_Internet_20_Link">https://www.fossgis.de/wiki/Konferenz_2017/Artwork</text:a></text:p>
          <text:list text:style-name="List_20_1">
            <text:list-item/>
            <text:list-item>
              <text:list text:style-name="List_20_1">
                <text:list-item>
                  <text:p text:style-name="List_20_1_Content">On-Demand auf den Encodern generieren?</text:p>
                </text:list-item>
              </text:list>
            </text:list-item>
          </text:list>
        </text:list-item>
        <text:list-item/>
        <text:list-item>
          <text:p text:style-name="List_20_1_Content">Youtube</text:p>
          <text:list text:style-name="List_20_1">
            <text:list-item/>
            <text:list-item/>
            <text:list-item/>
          </text:list>
        </text:list-item>
        <text:list-item/>
      </text:list>
      <text:p text:style-name="Text_20_body">=== von Kickoff Meeting</text:p>
      <text:list text:style-name="List_20_1" text:continue-numbering="false">
        <text:list-item>
          <text:p text:style-name="List_20_1_Content_First"><text:span text:style-name="del">Katja Kontakt in Berlin mitteilen für Schlüssel +</text:span> macht meise – Übersicht, was nach Passau muss</text:p>
          <text:list text:style-name="List_20_1">
            <text:list-item/>
          </text:list>
        </text:list-item>
        <text:list-item/>
        <text:list-item>
          <text:list text:style-name="List_20_1">
            <text:list-item>
              <text:p text:style-name="List_20_1_Content">Audio: XLR-Summe</text:p>
            </text:list-item>
            <text:list-item>
              <text:p text:style-name="List_20_1_Content">Video: Beamer (HDMI und/oder VGA und/oder …), Auflösung, 16:9 vs. 3:4 vs …</text:p>
            </text:list-item>
          </text:list>
        </text:list-item>
        <text:list-item/>
        <text:list-item/>
        <text:list-item>
          <text:p text:style-name="List_20_1_Content">  (Account <text:span text:style-name="del">osmradio?</text:span> fossgis oder voc) ⇒ 50h aufgeladen.</text:p>
        </text:list-item>
        <text:list-item/>
        <text:list-item/>
        <text:list-item/>
        <text:list-item/>
      </text:list>
      <text:p text:style-name="Text_20_body">== Notizen</text:p>
      <text:list text:style-name="List_20_1" text:continue-numbering="false">
        <text:list-item>
          <text:p text:style-name="List_20_1_Content_First"><text:a xlink:type="simple" xlink:href="https://video.pads.ccc.de/fossgiss2017-intro-2017-01-31" text:style-name="Internet_20_link" text:visited-style-name="Visited_20_Internet_20_Link">Pad der ersten Vorbesprechung an der Uni (2017-01-31)</text:a></text:p>
        </text:list-item>
        <text:list-item>
          <text:p text:style-name="List_20_1_Content_Last"><text:a xlink:type="simple" xlink:href="https://video.pads.ccc.de/fossgis2017-kickoff" text:style-name="Internet_20_link" text:visited-style-name="Visited_20_Internet_20_Link">Pad vom Kickoff (Mumble, 2017-02-10)</text:a></text:p>
        </text:list-item>
      </text:list>
      <text:p text:style-name="Text_20_body">== Räume
Raumplan: <text:a xlink:type="simple" xlink:href="http://tobias-knerr.de/temp/Plan Räume FOSSGIS 2017.pdf" text:style-name="Internet_20_link" text:visited-style-name="Visited_20_Internet_20_Link">http://tobias-knerr.de/temp/Plan Räume FOSSGIS 2017.pdf</text:a></text:p>
      <text:list text:style-name="List_20_1" text:continue-numbering="false">
        <text:list-item>
          <text:p text:style-name="List_20_1_Content_First">In den Räume HS10, HS9 und HS13 ist überall eine ausreichende Audio-Anlage vorhanden.  Pultmikros und diverse Funkmikros liegen aus.</text:p>
        </text:list-item>
        <text:list-item>
          <text:p text:style-name="List_20_1_Content">In allen drei Räumen sind mittig hinten oder im Regieraum hinten jeweils XLR-Buchsen zum Abgriff des Audio-Summensignals.</text:p>
        </text:list-item>
        <text:list-item>
          <text:p text:style-name="List_20_1_Content">Der Pegel des Summensignals soll nicht verändert werden</text:p>
        </text:list-item>
        <text:list-item>
          <text:p text:style-name="List_20_1_Content_Last">Das Beamersignal kann direkt nach dem Referentenlaptop abgegriffen werden, teilweise aber auch hinten.</text:p>
        </text:list-item>
      </text:list>
      <text:p text:style-name="Text_20_body">=== AM HS10  (kein Case)
Wird nur für Eröffnung am Mittwoch von 13 bis 14:30 Uhr benutzt (Nur Kamera?)</text:p>
      <text:list text:style-name="List_20_1" text:continue-numbering="false">
        <text:list-item>
          <text:p text:style-name="List_20_1_Content_First">Auflösung Beamer: 1920×1200</text:p>
        </text:list-item>
        <text:list-item>
          <text:p text:style-name="List_20_1_Content">Eispeisung VGA hinten mittig über über CAT5, also über ein HD-BASE-T-Endgerät z. B. von Extron MTP RL 15HDA</text:p>
          <text:list text:style-name="List_20_1">
            <text:list-item>
              <text:p text:style-name="List_20_1_Content">hier liegt auch die Audio-Summe komplett an. (LI/RE via Cinch)</text:p>
            </text:list-item>
            <text:list-item>
              <text:p text:style-name="List_20_1_Content_Last">NUR VGA ABGRIFF</text:p>
            </text:list-item>
          </text:list>
        </text:list-item>
      </text:list>
      <text:p text:style-name="Text_20_body">=== AM HS9 (Case 6)
Wird durchgehend ab Mittwoch 9 Uhr bespielt</text:p>
      <text:list text:style-name="List_20_1" text:continue-numbering="false">
        <text:list-item>
          <text:p text:style-name="List_20_1_Content_First">Auflösung Beamer: 1920×1200</text:p>
        </text:list-item>
        <text:list-item>
          <text:p text:style-name="List_20_1_Content">Eispeisung VGA hinten mittig über über CAT5, also über ein HD-BASE-T-Endgerät z. B. von Extron MTP RL 15HDA</text:p>
          <text:list text:style-name="List_20_1">
            <text:list-item>
              <text:p text:style-name="List_20_1_Content">hier liegt auch die Audio-Summe komplett an.  (LI/RE via Cinch)</text:p>
            </text:list-item>
            <text:list-item>
              <text:p text:style-name="List_20_1_Content_Last">NUR VGA ABGRIFF</text:p>
            </text:list-item>
          </text:list>
        </text:list-item>
      </text:list>
      <text:p text:style-name="Text_20_body">=== IM HS13 (Case 5)
wird durchgehend ab Mittwoch 15 Uhr bespielt, Samstag (OpenStreetMap Day) nur Festlegung der Themen</text:p>
      <text:list text:style-name="List_20_1" text:continue-numbering="false">
        <text:list-item>
          <text:p text:style-name="List_20_1_Content_First">Auflösung Beamer: 1200×800</text:p>
        </text:list-item>
        <text:list-item>
          <text:p text:style-name="List_20_1_Content">im HS13: hinten im Regieraum über HDMI</text:p>
          <text:list text:style-name="List_20_1">
            <text:list-item>
              <text:p text:style-name="List_20_1_Content_Last">hier liegt auch die Audio-Summe komplett an.</text:p>
            </text:list-item>
          </text:list>
        </text:list-item>
      </text:list>
      <text:p text:style-name="Text_20_body">=== IM HS 11 (Case 4)
wird nur am Donnerstag bespielt</text:p>
      <text:list text:style-name="List_20_1" text:continue-numbering="false">
        <text:list-item>
          <text:p text:style-name="LastListParagraph_List_20_1_Content_First">wie HS13, Angriff in letzter Reihe</text:p>
        </text:list-item>
      </text:list>
      <text:p text:style-name="Text_20_body">=== IM 033 (VOC-office)</text:p>
      <text:p text:style-name="Text_20_body">Welche Netzwerkanschlüsse sind hier vorhanden?</text:p>
      <text:p text:style-name="Text_20_body">=== Raumbelegung (Zeitplanung)
<draw:frame draw:style-name="media" draw:name="0" text:anchor-type="as-char" draw:z-index="0" svg:width="22.304375cm" style:rel-width="100%" svg:height="6.5352083333333cm" style:rel-height="scale"><draw:image xlink:href="Pictures/550793005f9d9b6f996b6fb590a10b1e.png" xlink:type="simple" xlink:show="embed" xlink:actuate="onLoad"/></draw:frame>
Originaldatei: <text:a xlink:type="simple" xlink:href="https://c3voc.de/wiki/fossgis-2017_raumbelegung-voc.ods" text:style-name="Internet_20_link" text:visited-style-name="Visited_20_Internet_20_Link">fossgis-2017_raumbelegung-voc.ods</text:a></text:p>
      <text:p text:style-name="Text_20_body">=== mounts
sudo mkdir /video
sudo mount.cifs //voc-wuerfel.lan.c3voc.de/video/ /video/ -ouid=[AKTUELLER-USER]
sudo mount.cifs //voc-wuerfel.lan.c3voc.de/fuse/ /video/fuse -ouid=[AKTUELLER-USER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6::24:03</meta:creation-date>
    <dc:creator>Generated</dc:creator>
    <dc:date>2026-08-29T06::24:03</dc:date>
    <dc:language>en-US</dc:language>
    <meta:editing-cycles>1</meta:editing-cycles>
    <meta:editing-duration>PT0S</meta:editing-duration>
    <dc:title>events:fossgis2017</dc:title>
  </office:meta>
</office:document-meta>
</file>