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iffkon21"/>= FIfFKon2021 </text:p>
      <text:p text:style-name="Text_20_body"><text:a xlink:type="simple" xlink:href="https://pads.fiff.de/p/FIfFKon21-Technik" text:style-name="Internet_20_link" text:visited-style-name="Visited_20_Internet_20_Link">https://pads.fiff.de/p/FIfFKon21-Technik</text:a></text:p>
      <text:p text:style-name="Text_20_body">== Ablauf</text:p>
      <text:p text:style-name="Text_20_body">Donnerstag, ab 17:00 Uhr</text:p>
      <text:list text:style-name="List_20_1" text:continue-numbering="false">
        <text:list-item>
          <text:p text:style-name="List_20_1_Content_First">Transport Hardware muCCC → Veranstaltungsort per Lastentaxi</text:p>
        </text:list-item>
        <text:list-item>
          <text:p text:style-name="List_20_1_Content_Last">Aufbau Aula</text:p>
        </text:list-item>
      </text:list>
      <text:p text:style-name="Text_20_body">Freitag</text:p>
      <text:list text:style-name="List_20_1" text:continue-numbering="false">
        <text:list-item>
          <text:p text:style-name="List_20_1_Content_First">16:00 Programm in Aula fängt an</text:p>
        </text:list-item>
        <text:list-item>
          <text:p text:style-name="List_20_1_Content"><text:span text:style-name="del">Aufbau Präsentationsraum</text:span></text:p>
        </text:list-item>
        <text:list-item>
          <text:p text:style-name="List_20_1_Content_Last"><text:span text:style-name="del">Sonderfall</text:span> Remote-Talk</text:p>
        </text:list-item>
      </text:list>
      <text:p text:style-name="Text_20_body">Samstag</text:p>
      <text:list text:style-name="List_20_1" text:continue-numbering="false">
        <text:list-item>
          <text:p text:style-name="LastListParagraph_List_20_1_Content_First">Parallel-Betrieb in Aula <text:span text:style-name="del">und Präsentationsraum</text:span></text:p>
        </text:list-item>
      </text:list>
      <text:p text:style-name="Text_20_body">Sonntag</text:p>
      <text:list text:style-name="List_20_1" text:continue-numbering="false">
        <text:list-item>
          <text:p text:style-name="List_20_1_Content_First">Parallel-Betrieb in Aula <text:span text:style-name="del">und Präsentationsraum</text:span></text:p>
        </text:list-item>
        <text:list-item>
          <text:p text:style-name="List_20_1_Content">MV</text:p>
        </text:list-item>
        <text:list-item>
          <text:p text:style-name="List_20_1_Content">Abbau</text:p>
        </text:list-item>
        <text:list-item>
          <text:p text:style-name="List_20_1_Content_Last">Transport Hardware Veranstaltungsort → muCCC</text:p>
        </text:list-item>
      </text:list>
      <text:p text:style-name="Text_20_body">== TODOs</text:p>
      <text:p text:style-name="Text_20_body">Begehung Vorort am 26. Oktober 2021 um 14:30</text:p>
      <text:list text:style-name="List_20_1" text:continue-numbering="false">
        <text:list-item/>
        <text:list-item>
          <text:p text:style-name="List_20_1_Content">Audio/Video (vgl. <text:a xlink:type="simple" xlink:href="https://c3voc.de/wiki/de:requirements" text:style-name="Internet_20_link" text:visited-style-name="Visited_20_Internet_20_Link">Anforderungen</text:a>)</text:p>
        </text:list-item>
        <text:list-item>
          <text:p text:style-name="List_20_1_Content">Internet via Telekom LTE</text:p>
        </text:list-item>
        <text:list-item>
          <text:p text:style-name="List_20_1_Content">Raum für “VOC Büro” → Regieraum Aula</text:p>
        </text:list-item>
        <text:list-item/>
        <text:list-item/>
        <text:list-item>
          <text:list text:style-name="List_20_1">
            <text:list-item>
              <text:p text:style-name="List_20_1_Content">Uplink per LTE?</text:p>
            </text:list-item>
            <text:list-item/>
          </text:list>
        </text:list-item>
        <text:list-item/>
        <text:list-item/>
        <text:list-item>
          <text:p text:style-name="List_20_1_Content_Last">TBD</text:p>
        </text:list-item>
      </text:list>
      <text:p text:style-name="Text_20_body">Vor der Veranstaltung</text:p>
      <text:list text:style-name="List_20_1" text:continue-numbering="false">
        <text:list-item/>
        <text:list-item/>
        <text:list-item/>
        <text:list-item/>
        <text:list-item/>
        <text:list-item>
          <text:list text:style-name="List_20_1">
            <text:list-item/>
          </text:list>
        </text:list-item>
      </text:list>
      <text:p text:style-name="Text_20_body">Meta</text:p>
      <text:list text:style-name="List_20_1" text:continue-numbering="false">
        <text:list-item/>
        <text:list-item>
          <text:p text:style-name="List_20_1_Content">Gibt es ein Helfersystem?</text:p>
        </text:list-item>
        <text:list-item>
          <text:list text:style-name="List_20_1">
            <text:list-item>
              <text:p text:style-name="List_20_1_Content"> z.B. <text:a xlink:type="simple" xlink:href="https://media.ccc.de/browse/conferences/" text:style-name="Internet_20_link" text:visited-style-name="Visited_20_Internet_20_Link">https://media.ccc.de/browse/conferences/</text:a>&lt;name&gt;/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  <text:list-item>
    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</text:list>
        </text:list-item>
      </text:list>
      <text:p text:style-name="Text_20_body">IT </text:p>
      <text:list text:style-name="List_20_1" text:continue-numbering="false"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/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</text:list>
      <text:p text:style-name="Text_20_body">== Räume</text:p>
      <text:p text:style-name="Text_20_body">=== Aula: Track 1</text:p>
      <text:p text:style-name="Text_20_body">20m x 20m, Bühne, Projektor an der Decke, HDMI via Crestron Box/Matrix </text:p>
      <text:p text:style-name="Text_20_body">Ton und Licht Technik vorhanden, Crestron-Pad zur Steuerung (Akku aufgebläht, steht vermutlich nicht zur Verfügung)</text:p>
      <text:p text:style-name="Text_20_body">Livestream und Aufzeichnung</text:p>
      <text:p text:style-name="Text_20_body">=== Präsentationsraum: Track 2</text:p>
      <text:p text:style-name="Text_20_body">teilbar, Workshops und Vorträge – selbe Technik wie in der Aula.</text:p>
      <text:p text:style-name="Text_20_body">Plan: nur zwei Vorträge aufzeichnen</text:p>
      <text:p text:style-name="Text_20_body">== Sonderfälle</text:p>
      <text:p text:style-name="Text_20_body">=== Remote Talk am Freitag Abend</text:p>
      <text:list text:style-name="List_20_1" text:continue-numbering="false">
        <text:list-item/>
        <text:list-item/>
        <text:list-item/>
      </text:list>
      <text:p text:style-name="Text_20_body">== Wer</text:p>
      <text:list text:style-name="List_20_1" text:continue-numbering="false">
        <text:list-item>
          <text:p text:style-name="List_20_1_Content_First">derchris</text:p>
        </text:list-item>
        <text:list-item>
          <text:p text:style-name="List_20_1_Content">andi</text:p>
        </text:list-item>
        <text:list-item>
          <text:p text:style-name="List_20_1_Content">lhampe</text:p>
        </text:list-item>
        <text:list-item>
          <text:p text:style-name="List_20_1_Content">MichaelK (Do bis So)</text:p>
        </text:list-item>
        <text:list-item>
          <text:p text:style-name="List_20_1_Content">SvenL (nur Sa+So)</text:p>
        </text:list-item>
        <text:list-item>
          <text:p text:style-name="List_20_1_Content">thomic</text:p>
        </text:list-item>
        <text:list-item>
          <text:p text:style-name="List_20_1_Content">Helmut (Helfer Video)</text:p>
        </text:list-item>
        <text:list-item>
          <text:p text:style-name="List_20_1_Content">Tobias (Netzwerk, AV)</text:p>
        </text:list-item>
        <text:list-item>
          <text:p text:style-name="List_20_1_Content_Last">du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0::09:38</meta:creation-date>
    <dc:creator>Generated</dc:creator>
    <dc:date>2026-08-26T00::09:38</dc:date>
    <dc:language>en-US</dc:language>
    <meta:editing-cycles>1</meta:editing-cycles>
    <meta:editing-duration>PT0S</meta:editing-duration>
    <dc:title>events:fiffkon21</dc:title>
  </office:meta>
</office:document-meta>
</file>