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fifcon18"/>= FIfF-Konferenz 2018: Brave New World ~ Gestaltungsfreiheiten und Machtmuster soziotechnischer Systeme</text:p>
      <text:p text:style-name="Text_20_body">Freitag wird ein andere Raum genutzt als Samstag ⇒ Freitag Abend Umbau / Zwei setups aufbauen
Noch zu klären wann genau aufgebaut werden kann</text:p>
      <text:p text:style-name="Text_20_body">~ derpeter: alternativ ASG je nach dem wo ich gebraucht werd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6T05::52:53</meta:creation-date>
    <dc:creator>Generated</dc:creator>
    <dc:date>2026-09-16T05::52:53</dc:date>
    <dc:language>en-US</dc:language>
    <meta:editing-cycles>1</meta:editing-cycles>
    <meta:editing-duration>PT0S</meta:editing-duration>
    <dc:title>events:fifcon18</dc:title>
  </office:meta>
</office:document-meta>
</file>