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eh20"/>= Easterhegg 20 (2023)</text:p>
      <text:p text:style-name="Text_20_body">== Wer?</text:p>
      <text:p text:style-name="Text_20_body">== Ablauf</text:p>
      <text:p text:style-name="Text_20_body">Donnerstag:</text:p>
      <text:list text:style-name="List_20_1" text:continue-numbering="false">
        <text:list-item>
          <text:p text:style-name="List_20_1_Content_First">Aufbau offiziell ab 10:30 (Licht wird ab 8:00 gehängt)</text:p>
        </text:list-item>
        <text:list-item>
          <text:p text:style-name="List_20_1_Content">Aufbau VOC ab ca. 14:00</text:p>
        </text:list-item>
        <text:list-item>
          <text:p text:style-name="List_20_1_Content_Last">Saal (K2) bis 19:00 offen</text:p>
        </text:list-item>
      </text:list>
      <text:p text:style-name="Text_20_body">Freitag:</text:p>
      <text:list text:style-name="List_20_1" text:continue-numbering="false">
        <text:list-item>
          <text:p text:style-name="List_20_1_Content_First">Saal (K2) ab 14:30 wieder offen und Techniker*innen von Kampnagel verfügbar</text:p>
        </text:list-item>
        <text:list-item>
          <text:p text:style-name="List_20_1_Content">Engelschulung 15:00?</text:p>
        </text:list-item>
        <text:list-item>
          <text:p text:style-name="List_20_1_Content_Last">Opening 16:30</text:p>
        </text:list-item>
      </text:list>
      <text:p text:style-name="Text_20_body">Montag:</text:p>
      <text:list text:style-name="List_20_1" text:continue-numbering="false">
        <text:list-item>
          <text:p text:style-name="List_20_1_Content_First">Closing um 16:00 (laut Fahrplan 50 Min.)</text:p>
        </text:list-item>
        <text:list-item>
          <text:p text:style-name="List_20_1_Content_Last">bis 0:00 Uhr sollen Räume wieder leer sein</text:p>
        </text:list-item>
      </text:list>
      <text:p text:style-name="Text_20_body">== Räume</text:p>
      <text:list text:style-name="List_20_1" text:continue-numbering="false">
        <text:list-item>
          <text:p text:style-name="List_20_1_Content_First">1 Vortragsaal (K2) wird aufgezeichnet</text:p>
          <text:list text:style-name="List_20_1">
            <text:list-item>
              <text:p text:style-name="List_20_1_Content">2 Kameras (VOC)</text:p>
            </text:list-item>
            <text:list-item>
              <text:p text:style-name="List_20_1_Content">2 Cases (S1, S2)</text:p>
            </text:list-item>
            <text:list-item>
              <text:p text:style-name="List_20_1_Content">Beamer, Licht wird von Kampnagel gestellt</text:p>
            </text:list-item>
            <text:list-item>
              <text:p text:style-name="List_20_1_Content">Dokumentenkamera für die Bühne benötigt, Anschluß an Atem Mini, um auch den Zuschauern was zu zeigen</text:p>
            </text:list-item>
          </text:list>
        </text:list-item>
        <text:list-item>
          <text:p text:style-name="List_20_1_Content">VOC Office in Künstergaderoben über K2</text:p>
        </text:list-item>
        <text:list-item>
          <text:p text:style-name="List_20_1_Content">mehrere Workshopräume: keine Aufzeichnung</text:p>
        </text:list-item>
        <text:list-item>
          <text:p text:style-name="List_20_1_Content_Last">Wir bekommen vier Funkgeräte für Aufbau/Betrieb/Abbau</text:p>
        </text:list-item>
      </text:list>
      <text:p text:style-name="Text_20_body">Saalplan mit Kamerapositionen:</text:p>
      <text:list text:style-name="List_20_1" text:continue-numbering="false">
        <text:list-item>
          <text:p text:style-name="List_20_1_Content_First">Entwurf: <text:a xlink:type="simple" xlink:href="https://c3voc.de/wiki/events:eh20-kampnagel-k2-c3voc.pdf" text:style-name="Internet_20_link" text:visited-style-name="Visited_20_Internet_20_Link">eh20-kampnagel-k2-c3voc.pdf</text:a></text:p>
        </text:list-item>
        <text:list-item>
          <text:p text:style-name="List_20_1_Content_Last">überarbeitet: <text:a xlink:type="simple" xlink:href="https://c3voc.de/wiki/events:eh20:eh20-kampnagel-k2-c3voc-rev2.pdf" text:style-name="Internet_20_link" text:visited-style-name="Visited_20_Internet_20_Link">eh20-kampnagel-k2-c3voc-rev2.pdf</text:a></text:p>
        </text:list-item>
      </text:list>
      <text:p text:style-name="Text_20_body">== Signalwege Vortragssaal K2
Erster Entwurf, noch nicht mit Kampnagel abgestimmt:
</text:p>
      <text:p text:style-name="Text_20_body">== Sonderfälle</text:p>
      <text:list text:style-name="List_20_1" text:continue-numbering="false">
        <text:list-item>
          <text:p text:style-name="LastListParagraph_List_20_1_Content_First">Dokumentenkamera (Go pro via Kunsi oder Thorti) für die Bühne K2, HDMI-SDI-Konverter aus Case 2 oder von jtbx</text:p>
        </text:list-item>
      </text:list>
      <text:p text:style-name="Text_20_body">== TODOs
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  <text:list-item/>
        <text:list-item/>
        <text:list-item/>
        <text:list-item/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</text:p>
                </text:list-item>
                <text:list-item>
                  <text:p text:style-name="List_20_1_Content">Optional, for Users: TCP 25, 143, 587, 993 (Mail), UDP 60000-60100 (Mosh)</text:p>
                </text:list-item>
              </text:list>
            </text:list-item>
          </text:list>
        </text:list-item>
        <text:list-item/>
        <text:list-item/>
        <text:list-item/>
        <text:list-item>
          <text:list text:style-name="List_20_1">
            <text:list-item>
              <text:list text:style-name="List_20_1">
                <text:list-item/>
              </text:list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/>
              </text:list>
            </text:list-item>
          </text:list>
        </text:list-item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/>
        <text:list-item>
          <text:p text:style-name="List_20_1_Content">Youtube?</text:p>
          <text:list text:style-name="List_20_1">
            <text:list-item>
              <text:p text:style-name="List_20_1_Content"> ggf. erst im Nachgang im media.ccc.de Kanal?</text:p>
            </text:list-item>
            <text:list-item/>
            <text:list-item/>
          </text:list>
        </text:list-item>
        <text:list-item>
          <text:p text:style-name="List_20_1_Content">Gibt es ein Helfersystem: jwacalex hat Zugang</text:p>
        </text:list-item>
        <text:list-item>
          <text:p text:style-name="List_20_1_Content">VOC Büro? Ist in Arbeit</text:p>
        </text:list-item>
        <text:list-item>
          <text:p text:style-name="List_20_1_Content_Last">DECT 1600: Ist im VOC-Account vorhanden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09:46</meta:creation-date>
    <dc:creator>Generated</dc:creator>
    <dc:date>2026-08-20T21::09:46</dc:date>
    <dc:language>en-US</dc:language>
    <meta:editing-cycles>1</meta:editing-cycles>
    <meta:editing-duration>PT0S</meta:editing-duration>
    <dc:title>events:eh20</dc:title>
  </office:meta>
</office:document-meta>
</file>