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cb2022"/>= Building a European Cultural Backbone</text:p>
      <text:p text:style-name="Text_20_body">== Geplanter Ablauf</text:p>
      <text:p text:style-name="Text_20_body">Sonntag 22. Mai</text:p>
      <text:list text:style-name="List_20_1" text:continue-numbering="false">
        <text:list-item>
          <text:p text:style-name="List_20_1_Content_First">Nach Möglichkeit Vorkonfiguration der Hardware</text:p>
        </text:list-item>
        <text:list-item>
          <text:p text:style-name="List_20_1_Content">Transport der Hardware (2 Sets mit jeweils V+A) nach Linz alternativ vorherige Anlieferung per Spedition aus Graz</text:p>
        </text:list-item>
        <text:list-item>
          <text:p text:style-name="List_20_1_Content_Last">ggf. mit Zwischenstop in München für muCCC Hardware (ATEM mini, 3. Kamera, etc)</text:p>
        </text:list-item>
      </text:list>
      <text:p text:style-name="Text_20_body">Montag 21. Mai</text:p>
      <text:list text:style-name="List_20_1" text:continue-numbering="false">
        <text:list-item>
          <text:p text:style-name="LastListParagraph_List_20_1_Content_First">Aufbau Setup an Location 1 Stadtwerkstatt/Servus.at (Kirchengasse 4, 4040 Linz <text:a xlink:type="simple" xlink:href="https://www.openstreetmap.org/node/5009668347" text:style-name="Internet_20_link" text:visited-style-name="Visited_20_Internet_20_Link">https://www.openstreetmap.org/node/5009668347</text:a>)</text:p>
        </text:list-item>
      </text:list>
      <text:p text:style-name="Text_20_body">Montag - Donnerstag</text:p>
      <text:list text:style-name="List_20_1" text:continue-numbering="false">
        <text:list-item>
          <text:p text:style-name="LastListParagraph_List_20_1_Content_First">Workshop</text:p>
        </text:list-item>
      </text:list>
      <text:p text:style-name="Text_20_body">Mittwoch ab 15 Uhr</text:p>
      <text:list text:style-name="List_20_1" text:continue-numbering="false">
        <text:list-item>
          <text:p text:style-name="LastListParagraph_List_20_1_Content_First">Aufbau an Location 2 (Wissensturm, Kärtnerstraße 26, 4040 Linz <text:a xlink:type="simple" xlink:href="https://www.openstreetmap.org/node/5009668347" text:style-name="Internet_20_link" text:visited-style-name="Visited_20_Internet_20_Link">https://www.openstreetmap.org/node/5009668347</text:a>)</text:p>
        </text:list-item>
      </text:list>
      <text:p text:style-name="Text_20_body">Donnerstag</text:p>
      <text:list text:style-name="List_20_1" text:continue-numbering="false">
        <text:list-item>
          <text:p text:style-name="LastListParagraph_List_20_1_Content_First">Abbau an Location 1</text:p>
        </text:list-item>
      </text:list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Ingo</text:p>
        </text:list-item>
        <text:list-item>
          <text:p text:style-name="List_20_1_Content">Andrea Schabernack</text:p>
        </text:list-item>
        <text:list-item>
          <text:p text:style-name="List_20_1_Content_Last">Kevin Lixl</text:p>
        </text:list-item>
      </text:list>
      <text:p text:style-name="Text_20_body">== TODOs</text:p>
      <text:list text:style-name="List_20_1" text:continue-numbering="false">
        <text:list-item/>
        <text:list-item/>
        <text:list-item/>
      </text:list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8::38:29</meta:creation-date>
    <dc:creator>Generated</dc:creator>
    <dc:date>2026-09-09T08::38:29</dc:date>
    <dc:language>en-US</dc:language>
    <meta:editing-cycles>1</meta:editing-cycles>
    <meta:editing-duration>PT0S</meta:editing-duration>
    <dc:title>events:ecb2022</dc:title>
  </office:meta>
</office:document-meta>
</file>