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cgtw"/>= Das digitale Chamäleon: Gesellschaft und Technologie im Wandel</text:p>
      <text:p text:style-name="Text_20_body">== Wer</text:p>
      <text:list text:style-name="List_20_1" text:continue-numbering="false">
        <text:list-item>
          <text:p text:style-name="List_20_1_Content_First">Andi</text:p>
        </text:list-item>
        <text:list-item>
          <text:p text:style-name="List_20_1_Content">Zuntrax</text:p>
        </text:list-item>
        <text:list-item>
          <text:p text:style-name="List_20_1_Content_Last">MichaelK (nur Samstag)</text:p>
        </text:list-item>
      </text:list>
      <text:p text:style-name="Text_20_body">== Programm</text:p>
      <text:list text:style-name="List_20_1" text:continue-numbering="false">
        <text:list-item>
          <text:p text:style-name="LastListParagraph_List_20_1_Content_First">PDF: <text:a xlink:type="simple" xlink:href="https://www.apb-tutzing.de/Tagungsprogramme/2018/23-2-18-programm.pdf" text:style-name="Internet_20_link" text:visited-style-name="Visited_20_Internet_20_Link">https://www.apb-tutzing.de/Tagungsprogramme/2018/23-2-18-programm.pdf</text:a></text:p>
        </text:list-item>
      </text:list>
      <text:p text:style-name="Text_20_body">“Das Chamäleon vom Tagungsflyer haben wir von Pixabay: <text:a xlink:type="simple" xlink:href="https://pixabay.com/de/silhouette-zeichnung-gliederung-971330/" text:style-name="Internet_20_link" text:visited-style-name="Visited_20_Internet_20_Link">https://pixabay.com/de/silhouette-zeichnung-gliederung-971330/</text:a>  […] CC0”</text:p>
      <text:p text:style-name="Text_20_body">== TODOs</text:p>
      <text:p text:style-name="Text_20_body">Vor der Veranstaltung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44:40</meta:creation-date>
    <dc:creator>Generated</dc:creator>
    <dc:date>2026-08-18T17::44:40</dc:date>
    <dc:language>en-US</dc:language>
    <meta:editing-cycles>1</meta:editing-cycles>
    <meta:editing-duration>PT0S</meta:editing-duration>
    <dc:title>events:dcgtw</dc:title>
  </office:meta>
</office:document-meta>
</file>