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pu19"/>= Chaos Party Ulm 2019</text:p>
      <text:p text:style-name="Text_20_body">== Setup
Encoder, Mixer und Kamera aus Ulm (Verschwörhaus). <text:a xlink:type="simple" xlink:href="https://wiki.verschwoerhaus.de/voc" text:style-name="Internet_20_link" text:visited-style-name="Visited_20_Internet_20_Link">https://wiki.verschwoerhaus.de/voc</text:a> </text:p>
      <text:p text:style-name="Text_20_body">Saal:
<text:a xlink:type="simple" xlink:href="https://www.uni-ulm.de/einrichtungen/kiz/weiteres/campus-navigation/hoersaalfinder/hoersaele/hoersaal-o27-h20/" text:style-name="Internet_20_link" text:visited-style-name="Visited_20_Internet_20_Link">Universität Ulm, O27 H20</text:a></text:p>
      <text:p text:style-name="Text_20_body">== Todo
Vor der Veranstaltung</text:p>
      <text:list text:style-name="List_20_1" text:continue-numbering="false">
        <text:list-item/>
        <text:list-item/>
        <text:list-item>
          <text:list text:style-name="List_20_1">
            <text:list-item/>
          </text:list>
        </text:list-item>
        <text:list-item/>
        <text:list-item/>
        <text:list-item/>
        <text:list-item/>
        <text:list-item/>
        <text:list-item/>
        <text:list-item>
          <text:list text:style-name="List_20_1">
            <text:list-item>
              <text:p text:style-name="List_20_1_Content"> z.B. <text:a xlink:type="simple" xlink:href="https://media.ccc.de/browse/conferences/" text:style-name="Internet_20_link" text:visited-style-name="Visited_20_Internet_20_Link">https://media.ccc.de/browse/conferences/</text:a>&lt;name&gt;/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  <text:list-item>
          <text:p text:style-name="List_20_1_Content">Gibt es ein Helfersystem</text:p>
        </text:list-item>
        <text:list-item>
          <text:p text:style-name="List_20_1_Content_Last">VOC Büro?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6::30:08</meta:creation-date>
    <dc:creator>Generated</dc:creator>
    <dc:date>2026-08-26T16::30:08</dc:date>
    <dc:language>en-US</dc:language>
    <meta:editing-cycles>1</meta:editing-cycles>
    <meta:editing-duration>PT0S</meta:editing-duration>
    <dc:title>events:cpu19</dc:title>
  </office:meta>
</office:document-meta>
</file>