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bba22"/>= BigBrotherAwards 2022</text:p>
      <text:p text:style-name="Text_20_body">Die folgenden Todos sind spekulativ angelegt.</text:p>
      <text:list text:style-name="List_20_1" text:continue-numbering="false"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42:05</meta:creation-date>
    <dc:creator>Generated</dc:creator>
    <dc:date>2026-08-21T11::42:05</dc:date>
    <dc:language>en-US</dc:language>
    <meta:editing-cycles>1</meta:editing-cycles>
    <meta:editing-duration>PT0S</meta:editing-duration>
    <dc:title>events:bba22</dc:title>
  </office:meta>
</office:document-meta>
</file>