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battlemesh2026"/><text:bookmark-start text:name="__RefHeading___wireless_battle_of_the_mesh_v18_1"/><text:bookmark-start text:name="wireless_battle_of_the_mesh_v18"/>Wireless Battle of the Mesh v18<text:bookmark-end text:name="__RefHeading___wireless_battle_of_the_mesh_v18_1"/><text:bookmark-end text:name="wireless_battle_of_the_mesh_v18"/></text:h>
      <text:h text:style-name="Heading_20_3" text:outline-level="3"><text:bookmark-start text:name="__RefHeading___wer_2"/><text:bookmark-start text:name="wer"/>Wer?<text:bookmark-end text:name="__RefHeading___wer_2"/><text:bookmark-end text:name="wer"/></text:h>
      <text:list text:style-name="List_20_1" text:continue-numbering="false">
        <text:list-item>
          <text:p text:style-name="List_20_1_Content_First">datacop</text:p>
        </text:list-item>
        <text:list-item>
          <text:p text:style-name="List_20_1_Content">andibraeu</text:p>
        </text:list-item>
        <text:list-item>
          <text:p text:style-name="List_20_1_Content_Last">du?</text:p>
        </text:list-item>
      </text:list>
      <text:p text:style-name="Text_20_body">We will use hardware from <text:a xlink:type="simple" xlink:href="https://c3voc.de/wiki/user:datacop" text:style-name="Internet_20_link" text:visited-style-name="Visited_20_Internet_20_Link">Clemens|data</text:a> and Freifunk, streaming and releasing via c3voc.</text:p>
      <text:h text:style-name="Heading_20_3" text:outline-level="3"><text:bookmark-start text:name="__RefHeading___todos_3"/><text:bookmark-start text:name="todos"/>TODOs<text:bookmark-end text:name="__RefHeading___todos_3"/><text:bookmark-end text:name="todos"/></text:h>
      <text:p text:style-name="Text_20_body">Vor der Veranstaltung</text:p>
      <text:list text:style-name="List_20_1" text:continue-numbering="false">
        <text:list-item/>
        <text:list-item/>
        <text:list-item/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 (probably not)</text:p>
          <text:list text:style-name="List_20_1">
            <text:list-item/>
            <text:list-item/>
          </text:list>
        </text:list-item>
      </text:list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8::26:03</meta:creation-date>
    <dc:creator>Generated</dc:creator>
    <dc:date>2026-08-20T08::26:03</dc:date>
    <dc:language>en-US</dc:language>
    <meta:editing-cycles>1</meta:editing-cycles>
    <meta:editing-duration>PT0S</meta:editing-duration>
    <dc:title>events:battlemesh2026</dc:title>
  </office:meta>
</office:document-meta>
</file>