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asg25"/><text:bookmark-start text:name="__RefHeading___all_systems_go_2025_1"/><text:bookmark-start text:name="all_systems_go_2025"/>All Systems Go! 2025<text:bookmark-end text:name="__RefHeading___all_systems_go_2025_1"/><text:bookmark-end text:name="all_systems_go_2025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danimo</text:p>
        </text:list-item>
        <text:list-item>
          <text:p text:style-name="List_20_1_Content">derchris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h text:style-name="Heading_20_4" text:outline-level="4"><text:bookmark-start text:name="__RefHeading___kickoff_meeting_4"/><text:bookmark-start text:name="kickoff_meeting"/>Kickoff Meeting<text:bookmark-end text:name="__RefHeading___kickoff_meeting_4"/><text:bookmark-end text:name="kickoff_meeting"/></text:h>
      <text:p text:style-name="Text_20_body">(Note: Wir waren bereits in der Location, Besprechung / Begehung findet vorher statt)</text:p>
      <text:list text:style-name="List_20_1" text:continue-numbering="false">
        <text:list-item>
          <text:p text:style-name="List_20_1_Content_First">[:de:requirements|Anforderungen]] </text:p>
        </text:list-item>
        <text:list-item/>
        <text:list-item/>
        <text:list-item/>
        <text:list-item/>
        <text:list-item/>
        <text:list-item/>
      </text:list>
      <text:h text:style-name="Heading_20_4" text:outline-level="4"><text:bookmark-start text:name="__RefHeading___vor_der_veranstaltung_5"/><text:bookmark-start text:name="vor_der_veranstaltung"/>Vor der Veranstaltung<text:bookmark-end text:name="__RefHeading___vor_der_veranstaltung_5"/><text:bookmark-end text:name="vor_der_veranstaltung"/></text:h>
      <text:p text:style-name="Text_20_body">(Note: Wir waren bereits in der Location, Besprechung / Begehung findet vorher statt)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h text:style-name="Heading_20_4" text:outline-level="4"><text:bookmark-start text:name="__RefHeading___nach_der_veranstaltung_6"/><text:bookmark-start text:name="nach_der_veranstaltung"/>Nach der Veranstaltung<text:bookmark-end text:name="__RefHeading___nach_der_veranstaltung_6"/><text:bookmark-end text:name="nach_der_veranstaltung"/></text:h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11:41</meta:creation-date>
    <dc:creator>Generated</dc:creator>
    <dc:date>2026-08-18T11::11:41</dc:date>
    <dc:language>en-US</dc:language>
    <meta:editing-cycles>1</meta:editing-cycles>
    <meta:editing-duration>PT0S</meta:editing-duration>
    <dc:title>events:asg25</dc:title>
  </office:meta>
</office:document-meta>
</file>