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c5280f836b5f8c09317347a1cb38f5.jpg"/>
  <manifest:file-entry manifest:media-type="image/jpeg" manifest:full-path="Pictures/9a9c045447e63ea4a0b3af65da600e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llsysgo18"/>= All Systems Go!</text:p>
      <text:h text:style-name="Heading_20_1" text:outline-level="1"><text:bookmark-start text:name="__RefHeading___situation_nach_begehung_1"/><text:bookmark-start text:name="situation_nach_begehung"/>Situation nach Begehung<text:bookmark-end text:name="__RefHeading___situation_nach_begehung_1"/><text:bookmark-end text:name="situation_nach_begehung"/></text:h>
      <text:p text:style-name="Text_20_body">Wir bespielen zwei Räume: Eine Halle mit Gallerie (oben hacking, unten Talks), sowie einen Vortragsraum.</text:p>
      <text:h text:style-name="Heading_20_2" text:outline-level="2"><text:bookmark-start text:name="__RefHeading___internet_connectivity_2"/><text:bookmark-start text:name="internet_connectivity"/>Internet/Connectivity<text:bookmark-end text:name="__RefHeading___internet_connectivity_2"/><text:bookmark-end text:name="internet_connectivity"/></text:h>
      <text:p text:style-name="Text_20_body">Lief letztes Jahr gut. Wenn sich das nicht wieder realisieren laesst (VDSL 50-Anschluss exklusiv fuer VOC), dann Fallback auf LTE.</text:p>
      <text:h text:style-name="Heading_20_1" text:outline-level="1"><text:bookmark-start text:name="__RefHeading___raeume_3"/><text:bookmark-start text:name="raeume"/>Räume<text:bookmark-end text:name="__RefHeading___raeume_3"/><text:bookmark-end text:name="raeume"/></text:h>
      <text:p text:style-name="Text_20_body"><text:span text:style-name="Strong_20_Emphasis">Situation Halle</text:span>: Vortragssituation: Theaterbestuhlung zwischen Fensterfront und Saeule. Leinwand Richtung Treppe. Ton/Beschallung: Recht Echo-Lasting, aber mit guten Boxen (JBL Control 5) ausgestattet. Wir können unser Audio-Case per XLR an die Endstufe anschliessen. Das VOC können wir in einer ungenutzten Bar am anderen Ende des Raumes aufbauen, wo auch die XLR-Stecker zur Enstufe abgehen. Funkmikros kommen dann von uns. Beamer ist nicht vormontiert, das ist noch in Klärung.</text:p>
      <text:p text:style-name="Text_20_body"><draw:frame draw:style-name="media" draw:name="0" text:anchor-type="as-char" draw:z-index="0" svg:width="5.2916666666667cm" style:rel-width="100%" svg:height="9.6887790860667cm" style:rel-height="scale"><draw:image xlink:href="Pictures/a1c5280f836b5f8c09317347a1cb38f5.jpg" xlink:type="simple" xlink:show="embed" xlink:actuate="onLoad"/></draw:frame></text:p>
      <text:p text:style-name="Text_20_body"><text:span text:style-name="Strong_20_Emphasis">Situation Vortragsraum</text:span>: Ton/Beschallung: Besser als in der Halle. Auch hier können wir uns direkt an die Enststufe stecken. Das Haus hat einen Analog-Behringer-Mischer, den wir aber nicht nutzen müssen (und dem auch XLR AUX out fehlt). Wir sollten auch hier unsere Audio-Cases zum Einsatz bringen. Bild: Beamer kommt mit HDMI raus, und wir können uns mit der Matrix dazwischenstecken.</text:p>
      <text:p text:style-name="Text_20_body"><draw:frame draw:style-name="media" draw:name="1" text:anchor-type="as-char" draw:z-index="1" svg:width="10.583333333333cm" svg:height="4.3536354326677cm"><draw:image xlink:href="Pictures/9a9c045447e63ea4a0b3af65da600ef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26:05</meta:creation-date>
    <dc:creator>Generated</dc:creator>
    <dc:date>2026-09-12T15::26:05</dc:date>
    <dc:language>en-US</dc:language>
    <meta:editing-cycles>1</meta:editing-cycles>
    <meta:editing-duration>PT0S</meta:editing-duration>
    <dc:title>events:allsysgo18</dc:title>
  </office:meta>
</office:document-meta>
</file>