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39c3:tontechnik"/><text:bookmark-start text:name="__RefHeading___tontechnik_39c3_1"/><text:bookmark-start text:name="tontechnik_39c3"/>Tontechnik @ 39c3<text:bookmark-end text:name="__RefHeading___tontechnik_39c3_1"/><text:bookmark-end text:name="tontechnik_39c3"/></text:h>
      <text:p text:style-name="Text_20_body"><text:a xlink:type="simple" xlink:href="https://c3voc.de/wiki/events:39c3:tontechnik:anforderungen-cch" text:style-name="Internet_20_link" text:visited-style-name="Visited_20_Internet_20_Link">Anforderung an CCH</text:a></text:p>
      <text:p text:style-name="Text_20_body"><text:a xlink:type="simple" xlink:href="https://c3voc.de/wiki/events:39c3:tontechnik:automixing" text:style-name="Internet_20_link" text:visited-style-name="Visited_20_Internet_20_Link">Automixing</text:a></text:p>
      <text:p text:style-name="Text_20_body"><text:a xlink:type="simple" xlink:href="https://c3voc.de/wiki/events:39c3:tontechnik:dante-patching" text:style-name="Internet_20_link" text:visited-style-name="Visited_20_Internet_20_Link">Dante Patching</text:a></text:p>
      <text:p text:style-name="Text_20_body"><text:a xlink:type="simple" xlink:href="https://c3voc.de/wiki/events:39c3:tontechnik:notizen" text:style-name="Internet_20_link" text:visited-style-name="Visited_20_Internet_20_Link">Notiz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23::02:28</meta:creation-date>
    <dc:creator>Generated</dc:creator>
    <dc:date>2026-08-26T23::02:28</dc:date>
    <dc:language>en-US</dc:language>
    <meta:editing-cycles>1</meta:editing-cycles>
    <meta:editing-duration>PT0S</meta:editing-duration>
    <dc:title>events:39c3:tontechnik</dc:title>
  </office:meta>
</office:document-meta>
</file>